
<file path=META-INF/manifest.xml><?xml version="1.0" encoding="utf-8"?>
<manifest:manifest xmlns:manifest="urn:oasis:names:tc:opendocument:xmlns:manifest:1.0">
  <manifest:file-entry manifest:full-path="Pictures/image1.png" manifest:media-type=""/>
  <manifest:file-entry manifest:full-path="Pictures/image2.png" manifest:media-type=""/>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 manifest:version="1.2" manifest:media-type="application/vnd.oasis.opendocument.presentation"/>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presentation="urn:oasis:names:tc:opendocument:xmlns:presentation:1.0" xmlns:smil="urn:oasis:names:tc:opendocument:xmlns:smil-compatible:1.0" xmlns:anim="urn:oasis:names:tc:opendocument:xmlns:animation:1.0" xmlns:officeooo="http://openoffice.org/2009/office" xmlns:chartooo="http://openoffice.org/2010/chart" office:version="1.2">
  <office:scripts/>
  <office:font-face-decls/>
  <office:automatic-styles>
    <style:style style:family="drawing-page" style:name="dp4">
      <style:drawing-page-properties draw:fill-color="#78B4D1" draw:fill="solid"/>
    </style:style>
    <style:style style:family="graphic" style:name="gr2">
      <style:graphic-properties draw:fill="bitmap" draw:fill-image-name="FillImage1" style:repeat="stretch" draw:textarea-vertical-align="top" draw:auto-grow-height="false" draw:auto-grow-width="false" draw:stroke="none" fo:padding-top="3.543pt" fo:padding-bottom="3.543pt" fo:padding-left="7.086pt" fo:padding-right="7.086pt"/>
    </style:style>
    <style:style style:family="paragraph" style:name="P6">
      <style:text-properties/>
      <style:paragraph-properties/>
    </style:style>
    <style:style style:family="graphic" style:name="gr3">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7">
      <style:text-properties/>
      <style:paragraph-properties fo:line-height="60.88pt" fo:text-align="left" fo:margin-left="0pt" fo:margin-right="0pt" fo:text-indent="0pt" fo:margin-top="0pt" fo:margin-bottom="0pt"/>
    </style:style>
    <style:style style:family="text" style:name="T3">
      <style:text-properties fo:color="#000000" style:text-line-through-type="none" fo:font-family="Verdana Pro Bold" style:font-family-complex="Verdana Pro Bold" fo:font-size="43.5pt" style:font-size-asian="43.5pt" style:font-size-complex="43.5pt" fo:language="en" fo:country="US" style:text-underline-type="none" fo:font-weight="bold"/>
    </style:style>
    <style:style style:family="graphic" style:name="gr4">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8">
      <style:text-properties/>
      <style:paragraph-properties fo:line-height="37.56pt" fo:text-align="left" fo:margin-left="0pt" fo:margin-right="0pt" fo:text-indent="0pt" fo:margin-top="0pt" fo:margin-bottom="0pt"/>
    </style:style>
    <style:style style:family="text" style:name="T4">
      <style:text-properties fo:color="#000000" style:text-line-through-type="none" fo:font-family="Verdana Pro" style:font-family-complex="Verdana Pro" fo:font-size="37.5pt" style:font-size-asian="37.5pt" style:font-size-complex="37.5pt" fo:letter-spacing="0pt" fo:language="en" fo:country="US" style:text-underline-type="none"/>
    </style:style>
    <style:style style:family="drawing-page" style:name="dp5">
      <style:drawing-page-properties/>
    </style:style>
    <style:style style:family="presentation" style:name="pr6">
      <style:graphic-properties draw:fill="none" draw:auto-grow-height="false" draw:auto-grow-width="false" draw:stroke="none" style:wrap="run-through" fo:background-color="transparent"/>
    </style:style>
    <style:style style:family="paragraph" style:name="P9">
      <style:text-properties/>
      <style:paragraph-properties/>
    </style:style>
    <style:style style:family="text" style:name="T5">
      <style:text-properties style:text-line-through-type="none"/>
    </style:style>
    <style:style style:family="drawing-page" style:name="dp6">
      <style:drawing-page-properties draw:fill-color="#A5DE6B" draw:fill="solid"/>
    </style:style>
    <style:style style:family="graphic" style:name="gr5">
      <style:graphic-properties draw:fill-color="#102832" draw:fill="solid" draw:auto-grow-height="false" draw:auto-grow-width="false" draw:stroke="none"/>
    </style:style>
    <style:style style:family="paragraph" style:name="P10">
      <style:text-properties/>
      <style:paragraph-properties/>
    </style:style>
    <style:style style:family="graphic" style:name="gr6">
      <style:graphic-properties draw:fill-color="#102832" draw:fill="solid" draw:auto-grow-height="false" draw:auto-grow-width="false" draw:stroke="none"/>
    </style:style>
    <style:style style:family="paragraph" style:name="P11">
      <style:text-properties/>
      <style:paragraph-properties/>
    </style:style>
    <style:style style:family="graphic" style:name="gr7">
      <style:graphic-properties draw:fill-color="#FFFFFF" draw:fill="solid" draw:textarea-vertical-align="top" draw:auto-grow-height="false" draw:auto-grow-width="false" draw:stroke="none" fo:padding-top="3.543pt" fo:padding-bottom="3.543pt" fo:padding-left="7.086pt" fo:padding-right="7.086pt"/>
    </style:style>
    <style:style style:family="paragraph" style:name="P12">
      <style:text-properties/>
      <style:paragraph-properties/>
    </style:style>
    <style:style style:family="graphic" style:name="gr8">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13">
      <style:text-properties/>
      <style:paragraph-properties fo:line-height="60.87pt" fo:text-align="left" fo:margin-left="0pt" fo:margin-right="0pt" fo:text-indent="0pt" fo:margin-top="0pt" fo:margin-bottom="0pt"/>
    </style:style>
    <style:style style:family="text" style:name="T6">
      <style:text-properties fo:color="#000000" style:text-line-through-type="none" fo:font-family="Verdana Pro Bold" style:font-family-complex="Verdana Pro Bold" fo:font-size="43.5pt" style:font-size-asian="43.5pt" style:font-size-complex="43.5pt" fo:language="en" fo:country="US" style:text-underline-type="none" fo:font-weight="bold"/>
    </style:style>
    <style:style style:family="graphic" style:name="gr9">
      <style:graphic-properties draw:fill-color="#FFFFFF" draw:fill="solid" draw:opacity="40%" draw:auto-grow-height="false" draw:auto-grow-width="false" draw:stroke="none" style:wrap="run-through"/>
    </style:style>
    <style:style style:family="paragraph" style:name="P14">
      <style:text-properties/>
      <style:paragraph-properties/>
    </style:style>
    <style:style style:family="graphic" style:name="gr10">
      <style:graphic-properties draw:fill-color="#4FBAE4" draw:fill="solid" draw:auto-grow-height="false" draw:auto-grow-width="false" draw:stroke="none" style:wrap="run-through" style:mirror="horizontal"/>
    </style:style>
    <style:style style:family="paragraph" style:name="P15">
      <style:text-properties/>
      <style:paragraph-properties/>
    </style:style>
    <style:style style:family="graphic" style:name="gr11">
      <style:graphic-properties draw:fill-color="#FFFFFF" draw:fill="solid" draw:opacity="40%" draw:auto-grow-height="false" draw:auto-grow-width="false" draw:stroke="none" style:wrap="run-through" style:mirror="horizontal"/>
    </style:style>
    <style:style style:family="paragraph" style:name="P16">
      <style:text-properties/>
      <style:paragraph-properties/>
    </style:style>
    <style:style style:family="graphic" style:name="gr12">
      <style:graphic-properties draw:fill-color="#4FBAE4" draw:fill="solid" draw:auto-grow-height="false" draw:auto-grow-width="false" draw:stroke="none" style:wrap="run-through"/>
    </style:style>
    <style:style style:family="paragraph" style:name="P17">
      <style:text-properties/>
      <style:paragraph-properties/>
    </style:style>
    <style:style style:family="drawing-page" style:name="dp7">
      <style:drawing-page-properties/>
    </style:style>
    <style:style style:family="presentation" style:name="pr7">
      <style:graphic-properties draw:fill="none" draw:auto-grow-height="false" draw:auto-grow-width="false" draw:stroke="none" style:wrap="run-through" fo:background-color="transparent"/>
    </style:style>
    <style:style style:family="paragraph" style:name="P18">
      <style:text-properties/>
      <style:paragraph-properties/>
    </style:style>
    <style:style style:family="text" style:name="T7">
      <style:text-properties style:text-line-through-type="none"/>
    </style:style>
    <style:style style:family="drawing-page" style:name="dp8">
      <style:drawing-page-properties draw:fill-color="#102832" draw:fill="solid"/>
    </style:style>
    <style:style style:family="graphic" style:name="gr13">
      <style:graphic-properties draw:fill-color="#4FBAE4" draw:fill="solid" draw:auto-grow-height="false" draw:auto-grow-width="false" draw:stroke="none"/>
    </style:style>
    <style:style style:family="paragraph" style:name="P19">
      <style:text-properties/>
      <style:paragraph-properties/>
    </style:style>
    <style:style style:family="graphic" style:name="gr14">
      <style:graphic-properties draw:fill-color="#4FBAE4" draw:fill="solid" draw:auto-grow-height="false" draw:auto-grow-width="false" draw:stroke="none"/>
    </style:style>
    <style:style style:family="paragraph" style:name="P20">
      <style:text-properties/>
      <style:paragraph-properties/>
    </style:style>
    <style:style style:family="graphic" style:name="gr15">
      <style:graphic-properties draw:fill="none" draw:textarea-vertical-align="middle" draw:auto-grow-height="false" draw:auto-grow-width="false" draw:stroke="none" style:wrap="run-through" fo:padding-top="3.997pt" fo:padding-bottom="3.997pt" fo:padding-left="3.997pt" fo:padding-right="3.997pt" fo:background-color="transparent"/>
    </style:style>
    <style:style style:family="paragraph" style:name="P21">
      <style:text-properties/>
      <style:paragraph-properties fo:line-height="33.59pt" fo:text-align="center" fo:margin-left="0pt" fo:margin-right="0pt" fo:text-indent="0pt" fo:margin-top="0pt" fo:margin-bottom="0pt"/>
    </style:style>
    <style:style style:family="graphic" style:name="gr16">
      <style:graphic-properties draw:fill-color="#FFFFFF" draw:fill="solid" draw:textarea-vertical-align="top" draw:auto-grow-height="false" draw:auto-grow-width="false" draw:stroke="none" style:wrap="run-through" fo:padding-top="3.543pt" fo:padding-bottom="3.543pt" fo:padding-left="7.086pt" fo:padding-right="7.086pt"/>
    </style:style>
    <style:style style:family="paragraph" style:name="P22">
      <style:text-properties/>
      <style:paragraph-properties/>
    </style:style>
    <style:style style:family="graphic" style:name="gr17">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23">
      <style:text-properties/>
      <style:paragraph-properties fo:line-height="60.87pt" fo:text-align="left" fo:margin-left="0pt" fo:margin-right="0pt" fo:text-indent="0pt" fo:margin-top="0pt" fo:margin-bottom="0pt"/>
    </style:style>
    <style:style style:family="text" style:name="T8">
      <style:text-properties fo:color="#000000" style:text-line-through-type="none" fo:font-family="Verdana Pro Bold" style:font-family-complex="Verdana Pro Bold" fo:font-size="43.5pt" style:font-size-asian="43.5pt" style:font-size-complex="43.5pt" fo:language="en" fo:country="US" style:text-underline-type="none" fo:font-weight="bold"/>
    </style:style>
    <style:style style:family="graphic" style:name="gr18">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24">
      <style:text-properties/>
      <style:paragraph-properties fo:line-height="37.55pt" fo:text-align="left" fo:margin-left="16.41pt" fo:text-indent="15.41pt" fo:margin-top="0pt" fo:margin-bottom="0pt"/>
    </style:style>
    <style:style style:family="text" style:name="T9">
      <style:text-properties fo:color="#000000" style:text-line-through-type="none" fo:font-family="Verdana Pro" style:font-family-complex="Verdana Pro" fo:font-size="37.5pt" style:font-size-asian="37.5pt" style:font-size-complex="37.5pt" fo:letter-spacing="0pt" fo:language="en" fo:country="US" style:text-underline-type="none"/>
    </style:style>
    <style:style style:family="paragraph" style:name="P25">
      <style:text-properties/>
      <style:paragraph-properties fo:line-height="37.55pt" fo:text-align="left" fo:margin-left="16.41pt" fo:text-indent="15.41pt" fo:margin-top="0pt" fo:margin-bottom="0pt"/>
    </style:style>
    <style:style style:family="text" style:name="T10">
      <style:text-properties fo:color="#000000" style:text-line-through-type="none" fo:font-family="Verdana Pro" style:font-family-complex="Verdana Pro" fo:font-size="37.5pt" style:font-size-asian="37.5pt" style:font-size-complex="37.5pt" fo:letter-spacing="0pt" fo:language="en" fo:country="US" style:text-underline-type="none"/>
    </style:style>
    <style:style style:family="paragraph" style:name="P26">
      <style:text-properties/>
      <style:paragraph-properties fo:line-height="37.55pt" fo:text-align="left" fo:margin-left="16.41pt" fo:text-indent="15.41pt" fo:margin-top="0pt" fo:margin-bottom="0pt"/>
    </style:style>
    <style:style style:family="text" style:name="T11">
      <style:text-properties fo:color="#000000" style:text-line-through-type="none" fo:font-family="Verdana Pro" style:font-family-complex="Verdana Pro" fo:font-size="37.5pt" style:font-size-asian="37.5pt" style:font-size-complex="37.5pt" fo:letter-spacing="0pt" fo:language="en" fo:country="US" style:text-underline-type="none"/>
    </style:style>
    <style:style style:family="paragraph" style:name="P27">
      <style:text-properties/>
      <style:paragraph-properties fo:line-height="37.55pt" fo:text-align="left" fo:margin-left="16.41pt" fo:text-indent="15.41pt" fo:margin-top="0pt" fo:margin-bottom="0pt"/>
    </style:style>
    <style:style style:family="text" style:name="T12">
      <style:text-properties fo:color="#000000" style:text-line-through-type="none" fo:font-family="Verdana Pro" style:font-family-complex="Verdana Pro" fo:font-size="37.5pt" style:font-size-asian="37.5pt" style:font-size-complex="37.5pt" fo:letter-spacing="0pt" fo:language="en" fo:country="US" style:text-underline-type="none"/>
    </style:style>
    <style:style style:family="paragraph" style:name="P28">
      <style:text-properties/>
      <style:paragraph-properties fo:line-height="37.55pt" fo:text-align="left" fo:margin-left="16.41pt" fo:text-indent="15.41pt" fo:margin-top="0pt" fo:margin-bottom="0pt"/>
    </style:style>
    <style:style style:family="text" style:name="T13">
      <style:text-properties fo:color="#000000" style:text-line-through-type="none" fo:font-family="Verdana Pro" style:font-family-complex="Verdana Pro" fo:font-size="37.5pt" style:font-size-asian="37.5pt" style:font-size-complex="37.5pt" fo:letter-spacing="0pt" fo:language="en" fo:country="US" style:text-underline-type="none"/>
    </style:style>
    <style:style style:family="graphic" style:name="gr19">
      <style:graphic-properties draw:fill-color="#FFFFFF" draw:fill="solid" draw:opacity="40%" draw:auto-grow-height="false" draw:auto-grow-width="false" draw:stroke="none" style:wrap="run-through"/>
    </style:style>
    <style:style style:family="paragraph" style:name="P29">
      <style:text-properties/>
      <style:paragraph-properties/>
    </style:style>
    <style:style style:family="graphic" style:name="gr20">
      <style:graphic-properties draw:fill-color="#4FBAE4" draw:fill="solid" draw:auto-grow-height="false" draw:auto-grow-width="false" draw:stroke="none" style:wrap="run-through" style:mirror="horizontal"/>
    </style:style>
    <style:style style:family="paragraph" style:name="P30">
      <style:text-properties/>
      <style:paragraph-properties/>
    </style:style>
    <style:style style:family="graphic" style:name="gr21">
      <style:graphic-properties draw:fill-color="#FFFFFF" draw:fill="solid" draw:opacity="40%" draw:auto-grow-height="false" draw:auto-grow-width="false" draw:stroke="none" style:wrap="run-through" style:mirror="horizontal"/>
    </style:style>
    <style:style style:family="paragraph" style:name="P31">
      <style:text-properties/>
      <style:paragraph-properties/>
    </style:style>
    <style:style style:family="graphic" style:name="gr22">
      <style:graphic-properties draw:fill-color="#4FBAE4" draw:fill="solid" draw:auto-grow-height="false" draw:auto-grow-width="false" draw:stroke="none" style:wrap="run-through"/>
    </style:style>
    <style:style style:family="paragraph" style:name="P32">
      <style:text-properties/>
      <style:paragraph-properties/>
    </style:style>
    <style:style style:family="drawing-page" style:name="dp9">
      <style:drawing-page-properties/>
    </style:style>
    <style:style style:family="presentation" style:name="pr8">
      <style:graphic-properties draw:fill="none" draw:auto-grow-height="false" draw:auto-grow-width="false" draw:stroke="none" style:wrap="run-through" fo:background-color="transparent"/>
    </style:style>
    <style:style style:family="paragraph" style:name="P33">
      <style:text-properties/>
      <style:paragraph-properties/>
    </style:style>
    <style:style style:family="text" style:name="T14">
      <style:text-properties style:text-line-through-type="none"/>
    </style:style>
    <style:style style:family="drawing-page" style:name="dp10">
      <style:drawing-page-properties draw:fill-color="#102832" draw:fill="solid"/>
    </style:style>
    <style:style style:family="graphic" style:name="gr23">
      <style:graphic-properties draw:fill-color="#4FBAE4" draw:fill="solid" draw:auto-grow-height="false" draw:auto-grow-width="false" draw:stroke="none"/>
    </style:style>
    <style:style style:family="paragraph" style:name="P34">
      <style:text-properties/>
      <style:paragraph-properties/>
    </style:style>
    <style:style style:family="graphic" style:name="gr24">
      <style:graphic-properties draw:fill-color="#4FBAE4" draw:fill="solid" draw:auto-grow-height="false" draw:auto-grow-width="false" draw:stroke="none"/>
    </style:style>
    <style:style style:family="paragraph" style:name="P35">
      <style:text-properties/>
      <style:paragraph-properties/>
    </style:style>
    <style:style style:family="graphic" style:name="gr25">
      <style:graphic-properties draw:fill="none" draw:textarea-vertical-align="middle" draw:auto-grow-height="true" draw:fit-to-size="false" style:shrink-to-fit="false" draw:stroke="none" style:wrap="run-through" fo:padding-top="0pt" fo:padding-bottom="0pt" fo:padding-left="0pt" fo:padding-right="0pt" fo:background-color="transparent"/>
    </style:style>
    <style:style style:family="paragraph" style:name="P36">
      <style:text-properties/>
      <style:paragraph-properties fo:line-height="60.87pt" fo:text-align="center" fo:margin-left="0pt" fo:margin-right="0pt" fo:text-indent="0pt" fo:margin-top="0pt" fo:margin-bottom="0pt"/>
    </style:style>
    <style:style style:family="text" style:name="T15">
      <style:text-properties fo:color="#FFFFFF" style:text-line-through-type="none" fo:font-family="Verdana Pro Bold" style:font-family-complex="Verdana Pro Bold" fo:font-size="96pt" style:font-size-asian="96pt" style:font-size-complex="96pt" fo:language="en" fo:country="US" style:text-underline-type="none" fo:font-weight="bold"/>
    </style:style>
    <style:style style:family="graphic" style:name="gr26">
      <style:graphic-properties draw:fill-color="#FFFFFF" draw:fill="solid" draw:opacity="40%" draw:auto-grow-height="false" draw:auto-grow-width="false" draw:stroke="none" style:wrap="run-through"/>
    </style:style>
    <style:style style:family="paragraph" style:name="P37">
      <style:text-properties/>
      <style:paragraph-properties/>
    </style:style>
    <style:style style:family="graphic" style:name="gr27">
      <style:graphic-properties draw:fill-color="#4FBAE4" draw:fill="solid" draw:auto-grow-height="false" draw:auto-grow-width="false" draw:stroke="none" style:wrap="run-through" style:mirror="horizontal"/>
    </style:style>
    <style:style style:family="paragraph" style:name="P38">
      <style:text-properties/>
      <style:paragraph-properties/>
    </style:style>
    <style:style style:family="graphic" style:name="gr28">
      <style:graphic-properties draw:fill-color="#FFFFFF" draw:fill="solid" draw:opacity="40%" draw:auto-grow-height="false" draw:auto-grow-width="false" draw:stroke="none" style:wrap="run-through" style:mirror="horizontal"/>
    </style:style>
    <style:style style:family="paragraph" style:name="P39">
      <style:text-properties/>
      <style:paragraph-properties/>
    </style:style>
    <style:style style:family="graphic" style:name="gr29">
      <style:graphic-properties draw:fill-color="#4FBAE4" draw:fill="solid" draw:auto-grow-height="false" draw:auto-grow-width="false" draw:stroke="none" style:wrap="run-through"/>
    </style:style>
    <style:style style:family="paragraph" style:name="P40">
      <style:text-properties/>
      <style:paragraph-properties/>
    </style:style>
    <style:style style:family="drawing-page" style:name="dp11">
      <style:drawing-page-properties/>
    </style:style>
    <style:style style:family="presentation" style:name="pr9">
      <style:graphic-properties draw:fill="none" draw:auto-grow-height="false" draw:auto-grow-width="false" draw:stroke="none" style:wrap="run-through" fo:background-color="transparent"/>
    </style:style>
    <style:style style:family="paragraph" style:name="P41">
      <style:text-properties/>
      <style:paragraph-properties/>
    </style:style>
    <style:style style:family="text" style:name="T16">
      <style:text-properties style:text-line-through-type="none"/>
    </style:style>
    <style:style style:family="drawing-page" style:name="dp12">
      <style:drawing-page-properties draw:fill-color="#A5DE6B" draw:fill="solid"/>
    </style:style>
    <style:style style:family="graphic" style:name="gr30">
      <style:graphic-properties draw:fill-color="#102832" draw:fill="solid" draw:auto-grow-height="false" draw:auto-grow-width="false" draw:stroke="none"/>
    </style:style>
    <style:style style:family="paragraph" style:name="P42">
      <style:text-properties/>
      <style:paragraph-properties/>
    </style:style>
    <style:style style:family="graphic" style:name="gr31">
      <style:graphic-properties draw:fill-color="#102832" draw:fill="solid" draw:auto-grow-height="false" draw:auto-grow-width="false" draw:stroke="none"/>
    </style:style>
    <style:style style:family="paragraph" style:name="P43">
      <style:text-properties/>
      <style:paragraph-properties/>
    </style:style>
    <style:style style:family="graphic" style:name="gr32">
      <style:graphic-properties draw:fill-color="#FFFFFF" draw:fill="solid" draw:textarea-vertical-align="top" draw:auto-grow-height="false" draw:auto-grow-width="false" draw:stroke="none" fo:padding-top="3.543pt" fo:padding-bottom="3.543pt" fo:padding-left="7.086pt" fo:padding-right="7.086pt"/>
    </style:style>
    <style:style style:family="paragraph" style:name="P44">
      <style:text-properties/>
      <style:paragraph-properties/>
    </style:style>
    <style:style style:family="graphic" style:name="gr33">
      <style:graphic-properties draw:fill="none" draw:textarea-vertical-align="middle" draw:auto-grow-height="false" draw:auto-grow-width="false" draw:stroke="none" style:wrap="run-through" fo:padding-top="3.996pt" fo:padding-bottom="3.996pt" fo:padding-left="3.996pt" fo:padding-right="3.996pt" fo:background-color="transparent"/>
    </style:style>
    <style:style style:family="paragraph" style:name="P45">
      <style:text-properties/>
      <style:paragraph-properties fo:line-height="33.58pt" fo:text-align="center" fo:margin-left="0pt" fo:margin-right="0pt" fo:text-indent="0pt" fo:margin-top="0pt" fo:margin-bottom="0pt"/>
    </style:style>
    <style:style style:family="graphic" style:name="gr34">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46">
      <style:text-properties/>
      <style:paragraph-properties fo:line-height="60.87pt" fo:text-align="left" fo:margin-left="0pt" fo:margin-right="0pt" fo:text-indent="0pt" fo:margin-top="0pt" fo:margin-bottom="0pt"/>
    </style:style>
    <style:style style:family="text" style:name="T17">
      <style:text-properties fo:color="#000000" style:text-line-through-type="none" fo:font-family="Verdana Pro Bold" style:font-family-complex="Verdana Pro Bold" fo:font-size="43.5pt" style:font-size-asian="43.5pt" style:font-size-complex="43.5pt" fo:language="en" fo:country="US" style:text-underline-type="none" fo:font-weight="bold"/>
    </style:style>
    <style:style style:family="graphic" style:name="gr35">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47">
      <style:text-properties/>
      <style:paragraph-properties/>
    </style:style>
    <style:style style:family="text" style:name="T18">
      <style:text-properties fo:color="#000000" style:text-line-through-type="none" fo:font-family="Verdana" style:font-family-complex="Verdana" fo:font-size="37pt" style:font-size-asian="37pt" style:font-size-complex="37pt" style:text-underline-type="none"/>
    </style:style>
    <style:style style:family="graphic" style:name="gr36">
      <style:graphic-properties draw:fill-color="#FFFFFF" draw:fill="solid" draw:opacity="40%" draw:auto-grow-height="false" draw:auto-grow-width="false" draw:stroke="none" style:wrap="run-through"/>
    </style:style>
    <style:style style:family="paragraph" style:name="P48">
      <style:text-properties/>
      <style:paragraph-properties/>
    </style:style>
    <style:style style:family="graphic" style:name="gr37">
      <style:graphic-properties draw:fill-color="#4FBAE4" draw:fill="solid" draw:auto-grow-height="false" draw:auto-grow-width="false" draw:stroke="none" style:wrap="run-through" style:mirror="horizontal"/>
    </style:style>
    <style:style style:family="paragraph" style:name="P49">
      <style:text-properties/>
      <style:paragraph-properties/>
    </style:style>
    <style:style style:family="graphic" style:name="gr38">
      <style:graphic-properties draw:fill-color="#FFFFFF" draw:fill="solid" draw:opacity="40%" draw:auto-grow-height="false" draw:auto-grow-width="false" draw:stroke="none" style:wrap="run-through" style:mirror="horizontal"/>
    </style:style>
    <style:style style:family="paragraph" style:name="P50">
      <style:text-properties/>
      <style:paragraph-properties/>
    </style:style>
    <style:style style:family="graphic" style:name="gr39">
      <style:graphic-properties draw:fill-color="#4FBAE4" draw:fill="solid" draw:auto-grow-height="false" draw:auto-grow-width="false" draw:stroke="none" style:wrap="run-through"/>
    </style:style>
    <style:style style:family="paragraph" style:name="P51">
      <style:text-properties/>
      <style:paragraph-properties/>
    </style:style>
    <style:style style:family="drawing-page" style:name="dp13">
      <style:drawing-page-properties/>
    </style:style>
    <style:style style:family="presentation" style:name="pr10">
      <style:graphic-properties draw:fill="none" draw:auto-grow-height="false" draw:auto-grow-width="false" draw:stroke="none" style:wrap="run-through" fo:background-color="transparent"/>
    </style:style>
    <style:style style:family="paragraph" style:name="P52">
      <style:text-properties/>
      <style:paragraph-properties/>
    </style:style>
    <style:style style:family="text" style:name="T19">
      <style:text-properties style:text-line-through-type="none"/>
    </style:style>
    <style:style style:family="drawing-page" style:name="dp14">
      <style:drawing-page-properties draw:fill-color="#A5DE6B" draw:fill="solid"/>
    </style:style>
    <style:style style:family="graphic" style:name="gr40">
      <style:graphic-properties draw:fill-color="#102832" draw:fill="solid" draw:auto-grow-height="false" draw:auto-grow-width="false" draw:stroke="none"/>
    </style:style>
    <style:style style:family="paragraph" style:name="P53">
      <style:text-properties/>
      <style:paragraph-properties/>
    </style:style>
    <style:style style:family="graphic" style:name="gr41">
      <style:graphic-properties draw:fill-color="#102832" draw:fill="solid" draw:auto-grow-height="false" draw:auto-grow-width="false" draw:stroke="none"/>
    </style:style>
    <style:style style:family="paragraph" style:name="P54">
      <style:text-properties/>
      <style:paragraph-properties/>
    </style:style>
    <style:style style:family="graphic" style:name="gr42">
      <style:graphic-properties draw:fill-color="#FFFFFF" draw:fill="solid" draw:textarea-vertical-align="top" draw:auto-grow-height="false" draw:auto-grow-width="false" draw:stroke="none" fo:padding-top="3.543pt" fo:padding-bottom="3.543pt" fo:padding-left="7.086pt" fo:padding-right="7.086pt"/>
    </style:style>
    <style:style style:family="paragraph" style:name="P55">
      <style:text-properties/>
      <style:paragraph-properties/>
    </style:style>
    <style:style style:family="graphic" style:name="gr43">
      <style:graphic-properties draw:fill="none" draw:textarea-vertical-align="middle" draw:auto-grow-height="false" draw:auto-grow-width="false" draw:stroke="none" style:wrap="run-through" fo:padding-top="3.996pt" fo:padding-bottom="3.996pt" fo:padding-left="3.996pt" fo:padding-right="3.996pt" fo:background-color="transparent"/>
    </style:style>
    <style:style style:family="paragraph" style:name="P56">
      <style:text-properties/>
      <style:paragraph-properties fo:line-height="33.58pt" fo:text-align="center" fo:margin-left="0pt" fo:margin-right="0pt" fo:text-indent="0pt" fo:margin-top="0pt" fo:margin-bottom="0pt"/>
    </style:style>
    <style:style style:family="graphic" style:name="gr44">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57">
      <style:text-properties/>
      <style:paragraph-properties fo:line-height="60.87pt" fo:text-align="left" fo:margin-left="0pt" fo:margin-right="0pt" fo:text-indent="0pt" fo:margin-top="0pt" fo:margin-bottom="0pt"/>
    </style:style>
    <style:style style:family="text" style:name="T20">
      <style:text-properties fo:color="#000000" style:text-line-through-type="none" fo:font-family="Verdana Pro Bold" style:font-family-complex="Verdana Pro Bold" fo:font-size="43.5pt" style:font-size-asian="43.5pt" style:font-size-complex="43.5pt" fo:language="en" fo:country="US" style:text-underline-type="none" fo:font-weight="bold"/>
    </style:style>
    <style:style style:family="graphic" style:name="gr45">
      <style:graphic-properties draw:fill-color="#4F81BD" draw:fill="solid" draw:auto-grow-height="false" draw:auto-grow-width="false" draw:stroke="none" style:wrap="run-through"/>
    </style:style>
    <style:style style:family="paragraph" style:name="P58">
      <style:text-properties/>
      <style:paragraph-properties/>
    </style:style>
    <style:style style:family="graphic" style:name="gr46">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59">
      <style:text-properties/>
      <style:paragraph-properties/>
    </style:style>
    <style:style style:family="text" style:name="T21">
      <style:text-properties fo:color="#000000" style:text-line-through-type="none" fo:font-family="Verdana" style:font-family-complex="Verdana" fo:font-size="37pt" style:font-size-asian="37pt" style:font-size-complex="37pt" style:text-underline-type="none"/>
    </style:style>
    <style:style style:family="graphic" style:name="gr47">
      <style:graphic-properties draw:fill-color="#FFFFFF" draw:fill="solid" draw:opacity="40%" draw:auto-grow-height="false" draw:auto-grow-width="false" draw:stroke="none" style:wrap="run-through"/>
    </style:style>
    <style:style style:family="paragraph" style:name="P60">
      <style:text-properties/>
      <style:paragraph-properties/>
    </style:style>
    <style:style style:family="graphic" style:name="gr48">
      <style:graphic-properties draw:fill-color="#4FBAE4" draw:fill="solid" draw:auto-grow-height="false" draw:auto-grow-width="false" draw:stroke="none" style:wrap="run-through" style:mirror="horizontal"/>
    </style:style>
    <style:style style:family="paragraph" style:name="P61">
      <style:text-properties/>
      <style:paragraph-properties/>
    </style:style>
    <style:style style:family="graphic" style:name="gr49">
      <style:graphic-properties draw:fill-color="#FFFFFF" draw:fill="solid" draw:opacity="40%" draw:auto-grow-height="false" draw:auto-grow-width="false" draw:stroke="none" style:wrap="run-through" style:mirror="horizontal"/>
    </style:style>
    <style:style style:family="paragraph" style:name="P62">
      <style:text-properties/>
      <style:paragraph-properties/>
    </style:style>
    <style:style style:family="graphic" style:name="gr50">
      <style:graphic-properties draw:fill-color="#4FBAE4" draw:fill="solid" draw:auto-grow-height="false" draw:auto-grow-width="false" draw:stroke="none" style:wrap="run-through"/>
    </style:style>
    <style:style style:family="paragraph" style:name="P63">
      <style:text-properties/>
      <style:paragraph-properties/>
    </style:style>
    <style:style style:family="drawing-page" style:name="dp15">
      <style:drawing-page-properties/>
    </style:style>
    <style:style style:family="presentation" style:name="pr11">
      <style:graphic-properties draw:fill="none" draw:auto-grow-height="false" draw:auto-grow-width="false" draw:stroke="none" style:wrap="run-through" fo:background-color="transparent"/>
    </style:style>
    <style:style style:family="paragraph" style:name="P64">
      <style:text-properties/>
      <style:paragraph-properties/>
    </style:style>
    <style:style style:family="text" style:name="T22">
      <style:text-properties style:text-line-through-type="none"/>
    </style:style>
    <style:style style:family="drawing-page" style:name="dp16">
      <style:drawing-page-properties draw:fill-color="#A5DE6B" draw:fill="solid"/>
    </style:style>
    <style:style style:family="graphic" style:name="gr51">
      <style:graphic-properties draw:fill-color="#102832" draw:fill="solid" draw:auto-grow-height="false" draw:auto-grow-width="false" draw:stroke="none"/>
    </style:style>
    <style:style style:family="paragraph" style:name="P65">
      <style:text-properties/>
      <style:paragraph-properties/>
    </style:style>
    <style:style style:family="graphic" style:name="gr52">
      <style:graphic-properties draw:fill-color="#102832" draw:fill="solid" draw:auto-grow-height="false" draw:auto-grow-width="false" draw:stroke="none"/>
    </style:style>
    <style:style style:family="paragraph" style:name="P66">
      <style:text-properties/>
      <style:paragraph-properties/>
    </style:style>
    <style:style style:family="graphic" style:name="gr53">
      <style:graphic-properties draw:fill-color="#FFFFFF" draw:fill="solid" draw:textarea-vertical-align="top" draw:auto-grow-height="false" draw:auto-grow-width="false" draw:stroke="none" fo:padding-top="3.543pt" fo:padding-bottom="3.543pt" fo:padding-left="7.086pt" fo:padding-right="7.086pt"/>
    </style:style>
    <style:style style:family="paragraph" style:name="P67">
      <style:text-properties/>
      <style:paragraph-properties/>
    </style:style>
    <style:style style:family="graphic" style:name="gr54">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68">
      <style:text-properties/>
      <style:paragraph-properties fo:line-height="60.87pt" fo:text-align="left" fo:margin-left="0pt" fo:margin-right="0pt" fo:text-indent="0pt" fo:margin-top="0pt" fo:margin-bottom="0pt"/>
    </style:style>
    <style:style style:family="text" style:name="T23">
      <style:text-properties fo:color="#000000" style:text-line-through-type="none" fo:font-family="Verdana Pro Bold" style:font-family-complex="Verdana Pro Bold" fo:font-size="43.5pt" style:font-size-asian="43.5pt" style:font-size-complex="43.5pt" fo:language="en" fo:country="US" style:text-underline-type="none" fo:font-weight="bold"/>
    </style:style>
    <style:style style:family="graphic" style:name="gr55">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69">
      <style:text-properties/>
      <style:paragraph-properties/>
    </style:style>
    <style:style style:family="text" style:name="T24">
      <style:text-properties fo:color="#000000" style:text-line-through-type="none" fo:font-family="Verdana" style:font-family-complex="Verdana" fo:font-size="37pt" style:font-size-asian="37pt" style:font-size-complex="37pt" style:text-underline-type="none"/>
    </style:style>
    <style:style style:family="graphic" style:name="gr56">
      <style:graphic-properties draw:fill-color="#4F81BD" draw:fill="solid" draw:textarea-vertical-align="middle" draw:auto-grow-height="false" draw:auto-grow-width="false" draw:stroke="none" style:wrap="run-through" fo:padding-top="3.6pt" fo:padding-bottom="3.6pt" fo:padding-left="7.2pt" fo:padding-right="7.2pt"/>
    </style:style>
    <style:style style:family="paragraph" style:name="P70">
      <style:text-properties/>
      <style:paragraph-properties fo:text-align="center"/>
    </style:style>
    <style:style style:family="text" style:name="T25">
      <style:text-properties fo:color="#FFFFFF" style:text-line-through-type="none" fo:font-family="Verdana" style:font-family-complex="Verdana" fo:font-size="48pt" style:font-size-asian="48pt" style:font-size-complex="48pt"/>
    </style:style>
    <style:style style:family="graphic" style:name="gr57">
      <style:graphic-properties draw:fill-color="#4F81BD" draw:fill="solid" draw:textarea-vertical-align="middle" draw:auto-grow-height="false" draw:auto-grow-width="false" draw:stroke="none" style:wrap="run-through" fo:padding-top="3.6pt" fo:padding-bottom="3.6pt" fo:padding-left="7.2pt" fo:padding-right="7.2pt"/>
    </style:style>
    <style:style style:family="paragraph" style:name="P71">
      <style:text-properties/>
      <style:paragraph-properties fo:text-align="center"/>
    </style:style>
    <style:style style:family="text" style:name="T26">
      <style:text-properties fo:color="#FFFFFF" style:text-line-through-type="none" fo:font-family="Verdana" style:font-family-complex="Verdana" fo:font-size="48pt" style:font-size-asian="48pt" style:font-size-complex="48pt"/>
    </style:style>
    <style:style style:family="graphic" style:name="gr58">
      <style:graphic-properties draw:fill-color="#4F81BD" draw:fill="solid" draw:textarea-vertical-align="middle" draw:auto-grow-height="false" draw:auto-grow-width="false" draw:stroke="none" style:wrap="run-through" fo:padding-top="3.6pt" fo:padding-bottom="3.6pt" fo:padding-left="7.2pt" fo:padding-right="7.2pt"/>
    </style:style>
    <style:style style:family="paragraph" style:name="P72">
      <style:text-properties/>
      <style:paragraph-properties fo:text-align="center"/>
    </style:style>
    <style:style style:family="text" style:name="T27">
      <style:text-properties fo:color="#FFFFFF" style:text-line-through-type="none" fo:font-family="Verdana" style:font-family-complex="Verdana" fo:font-size="48pt" style:font-size-asian="48pt" style:font-size-complex="48pt"/>
    </style:style>
    <style:style style:family="graphic" style:name="gr59">
      <style:graphic-properties draw:fill-color="#4F81BD" draw:fill="solid" draw:textarea-vertical-align="middle" draw:auto-grow-height="false" draw:auto-grow-width="false" draw:stroke="none" style:wrap="run-through" fo:padding-top="3.6pt" fo:padding-bottom="3.6pt" fo:padding-left="7.2pt" fo:padding-right="7.2pt"/>
    </style:style>
    <style:style style:family="paragraph" style:name="P73">
      <style:text-properties/>
      <style:paragraph-properties fo:text-align="center"/>
    </style:style>
    <style:style style:family="text" style:name="T28">
      <style:text-properties fo:color="#FFFFFF" style:text-line-through-type="none" fo:font-family="Verdana" style:font-family-complex="Verdana" fo:font-size="48pt" style:font-size-asian="48pt" style:font-size-complex="48pt"/>
    </style:style>
    <style:style style:family="graphic" style:name="gr60">
      <style:graphic-properties draw:fill-color="#FFFFFF" draw:fill="solid" draw:opacity="40%" draw:auto-grow-height="false" draw:auto-grow-width="false" draw:stroke="none" style:wrap="run-through"/>
    </style:style>
    <style:style style:family="paragraph" style:name="P74">
      <style:text-properties/>
      <style:paragraph-properties/>
    </style:style>
    <style:style style:family="graphic" style:name="gr61">
      <style:graphic-properties draw:fill-color="#4FBAE4" draw:fill="solid" draw:auto-grow-height="false" draw:auto-grow-width="false" draw:stroke="none" style:wrap="run-through" style:mirror="horizontal"/>
    </style:style>
    <style:style style:family="paragraph" style:name="P75">
      <style:text-properties/>
      <style:paragraph-properties/>
    </style:style>
    <style:style style:family="graphic" style:name="gr62">
      <style:graphic-properties draw:fill-color="#FFFFFF" draw:fill="solid" draw:opacity="40%" draw:auto-grow-height="false" draw:auto-grow-width="false" draw:stroke="none" style:wrap="run-through" style:mirror="horizontal"/>
    </style:style>
    <style:style style:family="paragraph" style:name="P76">
      <style:text-properties/>
      <style:paragraph-properties/>
    </style:style>
    <style:style style:family="graphic" style:name="gr63">
      <style:graphic-properties draw:fill-color="#4FBAE4" draw:fill="solid" draw:auto-grow-height="false" draw:auto-grow-width="false" draw:stroke="none" style:wrap="run-through"/>
    </style:style>
    <style:style style:family="paragraph" style:name="P77">
      <style:text-properties/>
      <style:paragraph-properties/>
    </style:style>
    <style:style style:family="drawing-page" style:name="dp17">
      <style:drawing-page-properties/>
    </style:style>
    <style:style style:family="presentation" style:name="pr12">
      <style:graphic-properties draw:fill="none" draw:auto-grow-height="false" draw:auto-grow-width="false" draw:stroke="none" style:wrap="run-through" fo:background-color="transparent"/>
    </style:style>
    <style:style style:family="paragraph" style:name="P78">
      <style:text-properties/>
      <style:paragraph-properties/>
    </style:style>
    <style:style style:family="text" style:name="T29">
      <style:text-properties style:text-line-through-type="none"/>
    </style:style>
    <style:style style:family="drawing-page" style:name="dp18">
      <style:drawing-page-properties draw:fill-color="#A5DE6B" draw:fill="solid"/>
    </style:style>
    <style:style style:family="graphic" style:name="gr64">
      <style:graphic-properties draw:fill-color="#102832" draw:fill="solid" draw:auto-grow-height="false" draw:auto-grow-width="false" draw:stroke="none"/>
    </style:style>
    <style:style style:family="paragraph" style:name="P79">
      <style:text-properties/>
      <style:paragraph-properties/>
    </style:style>
    <style:style style:family="graphic" style:name="gr65">
      <style:graphic-properties draw:fill-color="#102832" draw:fill="solid" draw:auto-grow-height="false" draw:auto-grow-width="false" draw:stroke="none"/>
    </style:style>
    <style:style style:family="paragraph" style:name="P80">
      <style:text-properties/>
      <style:paragraph-properties/>
    </style:style>
    <style:style style:family="graphic" style:name="gr66">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81">
      <style:text-properties/>
      <style:paragraph-properties fo:line-height="60.87pt" fo:text-align="left" fo:margin-left="0pt" fo:margin-right="0pt" fo:text-indent="0pt" fo:margin-top="0pt" fo:margin-bottom="0pt"/>
    </style:style>
    <style:style style:family="text" style:name="T30">
      <style:text-properties fo:color="#000000" style:text-line-through-type="none" fo:font-family="Verdana Pro Bold" style:font-family-complex="Verdana Pro Bold" fo:font-size="43.5pt" style:font-size-asian="43.5pt" style:font-size-complex="43.5pt" fo:language="en" fo:country="US" style:text-underline-type="none" fo:font-weight="bold"/>
    </style:style>
    <style:style style:family="graphic" style:name="gr67">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82">
      <style:text-properties/>
      <style:paragraph-properties/>
    </style:style>
    <style:style style:family="text" style:name="T31">
      <style:text-properties fo:color="#000000" style:text-line-through-type="none" fo:font-family="Verdana" style:font-family-complex="Verdana" fo:font-size="37pt" style:font-size-asian="37pt" style:font-size-complex="37pt" style:text-underline-type="none"/>
    </style:style>
    <style:style style:family="graphic" style:name="gr68">
      <style:graphic-properties draw:fill="none" draw:auto-grow-height="false" draw:auto-grow-width="false" draw:stroke="solid" svg:stroke-color="#002060" svg:stroke-width="0.2117cm" style:wrap="run-through"/>
    </style:style>
    <style:style style:family="paragraph" style:name="P83">
      <style:text-properties/>
      <style:paragraph-properties/>
    </style:style>
    <style:style style:family="graphic" style:name="gr69">
      <style:graphic-properties draw:fill="none" draw:auto-grow-height="false" draw:auto-grow-width="false" draw:stroke="solid" svg:stroke-color="#002060" svg:stroke-width="0.2117cm" style:wrap="run-through"/>
    </style:style>
    <style:style style:family="paragraph" style:name="P84">
      <style:text-properties/>
      <style:paragraph-properties/>
    </style:style>
    <style:style style:family="graphic" style:name="gr70">
      <style:graphic-properties draw:fill="none" draw:auto-grow-height="false" draw:auto-grow-width="false" draw:stroke="solid" svg:stroke-color="#002060" svg:stroke-width="0.2117cm" style:wrap="run-through"/>
    </style:style>
    <style:style style:family="paragraph" style:name="P85">
      <style:text-properties/>
      <style:paragraph-properties/>
    </style:style>
    <style:style style:family="graphic" style:name="gr71">
      <style:graphic-properties draw:fill="none" draw:auto-grow-height="false" draw:auto-grow-width="false" draw:stroke="solid" svg:stroke-color="#002060" svg:stroke-width="0.2117cm" style:wrap="run-through"/>
    </style:style>
    <style:style style:family="paragraph" style:name="P86">
      <style:text-properties/>
      <style:paragraph-properties/>
    </style:style>
    <style:style style:family="graphic" style:name="gr72">
      <style:graphic-properties draw:fill="none" draw:auto-grow-height="false" draw:auto-grow-width="false" draw:stroke="solid" svg:stroke-color="#002060" svg:stroke-width="0.2117cm" style:wrap="run-through"/>
    </style:style>
    <style:style style:family="paragraph" style:name="P87">
      <style:text-properties/>
      <style:paragraph-properties/>
    </style:style>
    <style:style style:family="graphic" style:name="gr73">
      <style:graphic-properties draw:fill="none" draw:auto-grow-height="false" draw:auto-grow-width="false" draw:stroke="solid" svg:stroke-color="#002060" svg:stroke-width="0.2117cm" style:wrap="run-through"/>
    </style:style>
    <style:style style:family="paragraph" style:name="P88">
      <style:text-properties/>
      <style:paragraph-properties/>
    </style:style>
    <style:style style:family="graphic" style:name="gr74">
      <style:graphic-properties draw:fill="none" draw:auto-grow-height="false" draw:auto-grow-width="false" draw:stroke="solid" svg:stroke-color="#002060" svg:stroke-width="0.2117cm" style:wrap="run-through"/>
    </style:style>
    <style:style style:family="paragraph" style:name="P89">
      <style:text-properties/>
      <style:paragraph-properties/>
    </style:style>
    <style:style style:family="graphic" style:name="gr75">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90">
      <style:text-properties/>
      <style:paragraph-properties/>
    </style:style>
    <style:style style:family="text" style:name="T32">
      <style:text-properties fo:color="#000000" style:text-line-through-type="none" fo:font-family="Verdana" style:font-family-complex="Verdana" fo:font-size="37pt" style:font-size-asian="37pt" style:font-size-complex="37pt" style:text-underline-type="none"/>
    </style:style>
    <style:style style:family="graphic" style:name="gr76">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91">
      <style:text-properties/>
      <style:paragraph-properties/>
    </style:style>
    <style:style style:family="text" style:name="T33">
      <style:text-properties fo:color="#000000" style:text-line-through-type="none" fo:font-family="Verdana" style:font-family-complex="Verdana" fo:font-size="37pt" style:font-size-asian="37pt" style:font-size-complex="37pt" style:text-underline-type="none"/>
    </style:style>
    <style:style style:family="graphic" style:name="gr77">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92">
      <style:text-properties/>
      <style:paragraph-properties/>
    </style:style>
    <style:style style:family="text" style:name="T34">
      <style:text-properties fo:color="#000000" style:text-line-through-type="none" fo:font-family="Verdana" style:font-family-complex="Verdana" fo:font-size="37pt" style:font-size-asian="37pt" style:font-size-complex="37pt" style:text-underline-type="none"/>
    </style:style>
    <style:style style:family="graphic" style:name="gr78">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93">
      <style:text-properties/>
      <style:paragraph-properties/>
    </style:style>
    <style:style style:family="text" style:name="T35">
      <style:text-properties fo:color="#000000" style:text-line-through-type="none" fo:font-family="Verdana" style:font-family-complex="Verdana" fo:font-size="37pt" style:font-size-asian="37pt" style:font-size-complex="37pt" style:text-underline-type="none"/>
    </style:style>
    <style:style style:family="graphic" style:name="gr79">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94">
      <style:text-properties/>
      <style:paragraph-properties/>
    </style:style>
    <style:style style:family="text" style:name="T36">
      <style:text-properties fo:color="#000000" style:text-line-through-type="none" fo:font-family="Verdana" style:font-family-complex="Verdana" fo:font-size="37pt" style:font-size-asian="37pt" style:font-size-complex="37pt" style:text-underline-type="none"/>
    </style:style>
    <style:style style:family="graphic" style:name="gr80">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95">
      <style:text-properties/>
      <style:paragraph-properties/>
    </style:style>
    <style:style style:family="text" style:name="T37">
      <style:text-properties fo:color="#000000" style:text-line-through-type="none" fo:font-family="Verdana" style:font-family-complex="Verdana" fo:font-size="37pt" style:font-size-asian="37pt" style:font-size-complex="37pt" style:text-underline-type="none"/>
    </style:style>
    <style:style style:family="graphic" style:name="gr81">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96">
      <style:text-properties/>
      <style:paragraph-properties/>
    </style:style>
    <style:style style:family="text" style:name="T38">
      <style:text-properties fo:color="#000000" style:text-line-through-type="none" fo:font-family="Verdana" style:font-family-complex="Verdana" fo:font-size="37pt" style:font-size-asian="37pt" style:font-size-complex="37pt" style:text-underline-type="none"/>
    </style:style>
    <style:style style:family="graphic" style:name="gr82">
      <style:graphic-properties draw:fill-color="#FFFFFF" draw:fill="solid" draw:opacity="40%" draw:auto-grow-height="false" draw:auto-grow-width="false" draw:stroke="none" style:wrap="run-through"/>
    </style:style>
    <style:style style:family="paragraph" style:name="P97">
      <style:text-properties/>
      <style:paragraph-properties/>
    </style:style>
    <style:style style:family="graphic" style:name="gr83">
      <style:graphic-properties draw:fill-color="#4FBAE4" draw:fill="solid" draw:auto-grow-height="false" draw:auto-grow-width="false" draw:stroke="none" style:wrap="run-through" style:mirror="horizontal"/>
    </style:style>
    <style:style style:family="paragraph" style:name="P98">
      <style:text-properties/>
      <style:paragraph-properties/>
    </style:style>
    <style:style style:family="graphic" style:name="gr84">
      <style:graphic-properties draw:fill-color="#FFFFFF" draw:fill="solid" draw:opacity="40%" draw:auto-grow-height="false" draw:auto-grow-width="false" draw:stroke="none" style:wrap="run-through" style:mirror="horizontal"/>
    </style:style>
    <style:style style:family="paragraph" style:name="P99">
      <style:text-properties/>
      <style:paragraph-properties/>
    </style:style>
    <style:style style:family="graphic" style:name="gr85">
      <style:graphic-properties draw:fill-color="#4FBAE4" draw:fill="solid" draw:auto-grow-height="false" draw:auto-grow-width="false" draw:stroke="none" style:wrap="run-through"/>
    </style:style>
    <style:style style:family="paragraph" style:name="P100">
      <style:text-properties/>
      <style:paragraph-properties/>
    </style:style>
    <style:style style:family="drawing-page" style:name="dp19">
      <style:drawing-page-properties/>
    </style:style>
    <style:style style:family="presentation" style:name="pr13">
      <style:graphic-properties draw:fill="none" draw:auto-grow-height="false" draw:auto-grow-width="false" draw:stroke="none" style:wrap="run-through" fo:background-color="transparent"/>
    </style:style>
    <style:style style:family="paragraph" style:name="P101">
      <style:text-properties/>
      <style:paragraph-properties/>
    </style:style>
    <style:style style:family="text" style:name="T39">
      <style:text-properties style:text-line-through-type="none"/>
    </style:style>
    <style:style style:family="drawing-page" style:name="dp20">
      <style:drawing-page-properties draw:fill-color="#A5DE6B" draw:fill="solid"/>
    </style:style>
    <style:style style:family="graphic" style:name="gr86">
      <style:graphic-properties draw:fill-color="#102832" draw:fill="solid" draw:auto-grow-height="false" draw:auto-grow-width="false" draw:stroke="none"/>
    </style:style>
    <style:style style:family="paragraph" style:name="P102">
      <style:text-properties/>
      <style:paragraph-properties/>
    </style:style>
    <style:style style:family="graphic" style:name="gr87">
      <style:graphic-properties draw:fill-color="#102832" draw:fill="solid" draw:auto-grow-height="false" draw:auto-grow-width="false" draw:stroke="none"/>
    </style:style>
    <style:style style:family="paragraph" style:name="P103">
      <style:text-properties/>
      <style:paragraph-properties/>
    </style:style>
    <style:style style:family="graphic" style:name="gr88">
      <style:graphic-properties draw:fill-color="#FFFFFF" draw:fill="solid" draw:textarea-vertical-align="top" draw:auto-grow-height="false" draw:auto-grow-width="false" draw:stroke="none" fo:padding-top="3.543pt" fo:padding-bottom="3.543pt" fo:padding-left="7.086pt" fo:padding-right="7.086pt"/>
    </style:style>
    <style:style style:family="paragraph" style:name="P104">
      <style:text-properties/>
      <style:paragraph-properties/>
    </style:style>
    <style:style style:family="graphic" style:name="gr89">
      <style:graphic-properties draw:fill="none" draw:textarea-vertical-align="middle" draw:auto-grow-height="false" draw:auto-grow-width="false" draw:stroke="none" style:wrap="run-through" fo:padding-top="3.996pt" fo:padding-bottom="3.996pt" fo:padding-left="3.996pt" fo:padding-right="3.996pt" fo:background-color="transparent"/>
    </style:style>
    <style:style style:family="paragraph" style:name="P105">
      <style:text-properties/>
      <style:paragraph-properties fo:line-height="33.58pt" fo:text-align="center" fo:margin-left="0pt" fo:margin-right="0pt" fo:text-indent="0pt" fo:margin-top="0pt" fo:margin-bottom="0pt"/>
    </style:style>
    <style:style style:family="graphic" style:name="gr90">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106">
      <style:text-properties/>
      <style:paragraph-properties fo:line-height="60.87pt" fo:text-align="left" fo:margin-left="0pt" fo:margin-right="0pt" fo:text-indent="0pt" fo:margin-top="0pt" fo:margin-bottom="0pt"/>
    </style:style>
    <style:style style:family="text" style:name="T40">
      <style:text-properties fo:color="#000000" style:text-line-through-type="none" fo:font-family="Verdana Pro Bold" style:font-family-complex="Verdana Pro Bold" fo:font-size="43.5pt" style:font-size-asian="43.5pt" style:font-size-complex="43.5pt" fo:language="en" fo:country="US" style:text-underline-type="none" fo:font-weight="bold"/>
    </style:style>
    <style:style style:family="graphic" style:name="gr91">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107">
      <style:text-properties/>
      <style:paragraph-properties/>
    </style:style>
    <style:style style:family="text" style:name="T41">
      <style:text-properties fo:color="#000000" style:text-line-through-type="none" fo:font-family="Verdana" style:font-family-complex="Verdana" fo:font-size="37pt" style:font-size-asian="37pt" style:font-size-complex="37pt" style:text-underline-type="none"/>
    </style:style>
    <style:style style:family="graphic" style:name="gr92">
      <style:graphic-properties draw:fill-color="#FFFFFF" draw:fill="solid" draw:textarea-vertical-align="top" draw:auto-grow-height="false" draw:auto-grow-width="false" draw:stroke="none" style:wrap="run-through" fo:padding-top="3.543pt" fo:padding-bottom="3.543pt" fo:padding-left="7.086pt" fo:padding-right="7.086pt"/>
    </style:style>
    <style:style style:family="paragraph" style:name="P108">
      <style:text-properties/>
      <style:paragraph-properties/>
    </style:style>
    <style:style style:family="graphic" style:name="gr93">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109">
      <style:text-properties/>
      <style:paragraph-properties fo:line-height="60.87pt" fo:text-align="left" fo:margin-left="0pt" fo:margin-right="0pt" fo:text-indent="0pt" fo:margin-top="0pt" fo:margin-bottom="0pt"/>
    </style:style>
    <style:style style:family="text" style:name="T42">
      <style:text-properties fo:color="#000000" style:text-line-through-type="none" fo:font-family="Verdana Pro Bold" style:font-family-complex="Verdana Pro Bold" fo:font-size="43.5pt" style:font-size-asian="43.5pt" style:font-size-complex="43.5pt" fo:language="en" fo:country="US" style:text-underline-type="none" fo:font-weight="bold"/>
    </style:style>
    <style:style style:family="graphic" style:name="gr94">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110">
      <style:text-properties/>
      <style:paragraph-properties/>
    </style:style>
    <style:style style:family="text" style:name="T43">
      <style:text-properties fo:color="#000000" style:text-line-through-type="none" fo:font-family="Verdana" style:font-family-complex="Verdana" fo:font-size="37pt" style:font-size-asian="37pt" style:font-size-complex="37pt" style:text-underline-type="none"/>
    </style:style>
    <style:style style:family="graphic" style:name="gr95">
      <style:graphic-properties draw:fill-color="#FFFFFF" draw:fill="solid" draw:opacity="40%" draw:auto-grow-height="false" draw:auto-grow-width="false" draw:stroke="none" style:wrap="run-through"/>
    </style:style>
    <style:style style:family="paragraph" style:name="P111">
      <style:text-properties/>
      <style:paragraph-properties/>
    </style:style>
    <style:style style:family="graphic" style:name="gr96">
      <style:graphic-properties draw:fill-color="#4FBAE4" draw:fill="solid" draw:auto-grow-height="false" draw:auto-grow-width="false" draw:stroke="none" style:wrap="run-through" style:mirror="horizontal"/>
    </style:style>
    <style:style style:family="paragraph" style:name="P112">
      <style:text-properties/>
      <style:paragraph-properties/>
    </style:style>
    <style:style style:family="graphic" style:name="gr97">
      <style:graphic-properties draw:fill-color="#FFFFFF" draw:fill="solid" draw:opacity="40%" draw:auto-grow-height="false" draw:auto-grow-width="false" draw:stroke="none" style:wrap="run-through" style:mirror="horizontal"/>
    </style:style>
    <style:style style:family="paragraph" style:name="P113">
      <style:text-properties/>
      <style:paragraph-properties/>
    </style:style>
    <style:style style:family="graphic" style:name="gr98">
      <style:graphic-properties draw:fill-color="#4FBAE4" draw:fill="solid" draw:auto-grow-height="false" draw:auto-grow-width="false" draw:stroke="none" style:wrap="run-through"/>
    </style:style>
    <style:style style:family="paragraph" style:name="P114">
      <style:text-properties/>
      <style:paragraph-properties/>
    </style:style>
    <style:style style:family="drawing-page" style:name="dp21">
      <style:drawing-page-properties/>
    </style:style>
    <style:style style:family="presentation" style:name="pr14">
      <style:graphic-properties draw:fill="none" draw:auto-grow-height="false" draw:auto-grow-width="false" draw:stroke="none" style:wrap="run-through" fo:background-color="transparent"/>
    </style:style>
    <style:style style:family="paragraph" style:name="P115">
      <style:text-properties/>
      <style:paragraph-properties/>
    </style:style>
    <style:style style:family="text" style:name="T44">
      <style:text-properties style:text-line-through-type="none"/>
    </style:style>
    <style:style style:family="drawing-page" style:name="dp22">
      <style:drawing-page-properties draw:fill-color="#102832" draw:fill="solid"/>
    </style:style>
    <style:style style:family="graphic" style:name="gr99">
      <style:graphic-properties draw:fill="none" draw:textarea-vertical-align="middle" draw:auto-grow-height="true" draw:fit-to-size="false" style:shrink-to-fit="false" draw:stroke="none" style:wrap="run-through" fo:padding-top="0pt" fo:padding-bottom="0pt" fo:padding-left="0pt" fo:padding-right="0pt" fo:background-color="transparent"/>
    </style:style>
    <style:style style:family="paragraph" style:name="P116">
      <style:text-properties/>
      <style:paragraph-properties fo:line-height="60.87pt" fo:text-align="center" fo:margin-left="0pt" fo:margin-right="0pt" fo:text-indent="0pt" fo:margin-top="0pt" fo:margin-bottom="0pt"/>
    </style:style>
    <style:style style:family="text" style:name="T45">
      <style:text-properties fo:color="#FFFFFF" style:text-line-through-type="none" fo:font-family="Verdana Pro Bold" style:font-family-complex="Verdana Pro Bold" fo:font-size="96pt" style:font-size-asian="96pt" style:font-size-complex="96pt" fo:language="en" fo:country="US" style:text-underline-type="none" fo:font-weight="bold"/>
    </style:style>
    <style:style style:family="graphic" style:name="gr100">
      <style:graphic-properties draw:fill-color="#4FBAE4" draw:fill="solid" draw:auto-grow-height="false" draw:auto-grow-width="false" draw:stroke="none" style:wrap="run-through"/>
    </style:style>
    <style:style style:family="paragraph" style:name="P117">
      <style:text-properties/>
      <style:paragraph-properties/>
    </style:style>
    <style:style style:family="graphic" style:name="gr101">
      <style:graphic-properties draw:fill-color="#4FBAE4" draw:fill="solid" draw:auto-grow-height="false" draw:auto-grow-width="false" draw:stroke="none" style:wrap="run-through"/>
    </style:style>
    <style:style style:family="paragraph" style:name="P118">
      <style:text-properties/>
      <style:paragraph-properties/>
    </style:style>
    <style:style style:family="graphic" style:name="gr102">
      <style:graphic-properties draw:fill-color="#FFFFFF" draw:fill="solid" draw:opacity="40%" draw:auto-grow-height="false" draw:auto-grow-width="false" draw:stroke="none" style:wrap="run-through"/>
    </style:style>
    <style:style style:family="paragraph" style:name="P119">
      <style:text-properties/>
      <style:paragraph-properties/>
    </style:style>
    <style:style style:family="graphic" style:name="gr103">
      <style:graphic-properties draw:fill-color="#4FBAE4" draw:fill="solid" draw:auto-grow-height="false" draw:auto-grow-width="false" draw:stroke="none" style:wrap="run-through" style:mirror="horizontal"/>
    </style:style>
    <style:style style:family="paragraph" style:name="P120">
      <style:text-properties/>
      <style:paragraph-properties/>
    </style:style>
    <style:style style:family="graphic" style:name="gr104">
      <style:graphic-properties draw:fill-color="#FFFFFF" draw:fill="solid" draw:opacity="40%" draw:auto-grow-height="false" draw:auto-grow-width="false" draw:stroke="none" style:wrap="run-through" style:mirror="horizontal"/>
    </style:style>
    <style:style style:family="paragraph" style:name="P121">
      <style:text-properties/>
      <style:paragraph-properties/>
    </style:style>
    <style:style style:family="graphic" style:name="gr105">
      <style:graphic-properties draw:fill-color="#4FBAE4" draw:fill="solid" draw:auto-grow-height="false" draw:auto-grow-width="false" draw:stroke="none" style:wrap="run-through"/>
    </style:style>
    <style:style style:family="paragraph" style:name="P122">
      <style:text-properties/>
      <style:paragraph-properties/>
    </style:style>
    <style:style style:family="drawing-page" style:name="dp23">
      <style:drawing-page-properties/>
    </style:style>
    <style:style style:family="presentation" style:name="pr15">
      <style:graphic-properties draw:fill="none" draw:auto-grow-height="false" draw:auto-grow-width="false" draw:stroke="none" style:wrap="run-through" fo:background-color="transparent"/>
    </style:style>
    <style:style style:family="paragraph" style:name="P123">
      <style:text-properties/>
      <style:paragraph-properties/>
    </style:style>
    <style:style style:family="text" style:name="T46">
      <style:text-properties style:text-line-through-type="none"/>
    </style:style>
    <style:style style:family="drawing-page" style:name="dp24">
      <style:drawing-page-properties draw:fill-color="#102832" draw:fill="solid"/>
    </style:style>
    <style:style style:family="graphic" style:name="gr106">
      <style:graphic-properties draw:fill-color="#4FBAE4" draw:fill="solid" draw:auto-grow-height="false" draw:auto-grow-width="false" draw:stroke="none"/>
    </style:style>
    <style:style style:family="paragraph" style:name="P124">
      <style:text-properties/>
      <style:paragraph-properties/>
    </style:style>
    <style:style style:family="graphic" style:name="gr107">
      <style:graphic-properties draw:fill-color="#4FBAE4" draw:fill="solid" draw:auto-grow-height="false" draw:auto-grow-width="false" draw:stroke="none"/>
    </style:style>
    <style:style style:family="paragraph" style:name="P125">
      <style:text-properties/>
      <style:paragraph-properties/>
    </style:style>
    <style:style style:family="graphic" style:name="gr108">
      <style:graphic-properties draw:fill="none" draw:textarea-vertical-align="middle" draw:auto-grow-height="true" draw:fit-to-size="false" style:shrink-to-fit="false" draw:stroke="none" style:wrap="run-through" fo:padding-top="0pt" fo:padding-bottom="0pt" fo:padding-left="0pt" fo:padding-right="0pt" fo:background-color="transparent"/>
    </style:style>
    <style:style style:family="paragraph" style:name="P126">
      <style:text-properties/>
      <style:paragraph-properties fo:line-height="60.88pt" fo:text-align="center" fo:margin-left="0pt" fo:margin-right="0pt" fo:text-indent="0pt" fo:margin-top="0pt" fo:margin-bottom="0pt"/>
    </style:style>
    <style:style style:family="text" style:name="T47">
      <style:text-properties fo:color="#FFFFFF" style:text-line-through-type="none" fo:font-family="Verdana Pro Bold" style:font-family-complex="Verdana Pro Bold" fo:font-size="96pt" style:font-size-asian="96pt" style:font-size-complex="96pt" fo:language="en" fo:country="US" style:text-underline-type="none" fo:font-weight="bold"/>
    </style:style>
    <style:style style:family="text" style:name="T48">
      <style:text-properties fo:color="#FFFFFF" style:text-line-through-type="none" fo:font-family="Verdana Pro Bold" style:font-family-complex="Verdana Pro Bold" fo:font-size="96pt" style:font-size-asian="96pt" style:font-size-complex="96pt" fo:language="en" fo:country="US" style:text-underline-type="none" fo:font-weight="bold"/>
    </style:style>
    <style:style style:family="graphic" style:name="gr109">
      <style:graphic-properties draw:fill="bitmap" draw:fill-image-name="FillImage2" style:repeat="stretch" draw:textarea-vertical-align="top" draw:auto-grow-height="false" draw:auto-grow-width="false" draw:stroke="none" style:wrap="run-through" fo:padding-top="3.543pt" fo:padding-bottom="3.543pt" fo:padding-left="7.086pt" fo:padding-right="7.086pt"/>
    </style:style>
    <style:style style:family="paragraph" style:name="P127">
      <style:text-properties/>
      <style:paragraph-properties/>
    </style:style>
    <style:style style:family="graphic" style:name="gr110">
      <style:graphic-properties draw:fill="none" draw:textarea-vertical-align="top" draw:auto-grow-height="true" draw:fit-to-size="false" style:shrink-to-fit="false" draw:stroke="none" style:wrap="run-through" fo:padding-top="0pt" fo:padding-bottom="0pt" fo:padding-left="0pt" fo:padding-right="0pt" fo:background-color="transparent"/>
    </style:style>
    <style:style style:family="paragraph" style:name="P128">
      <style:text-properties/>
      <style:paragraph-properties/>
    </style:style>
    <style:style style:family="text" style:name="T49">
      <style:text-properties fo:color="#FFFFFF" style:text-line-through-type="none" fo:font-family="Verdana" style:font-family-complex="Verdana" fo:font-size="37pt" style:font-size-asian="37pt" style:font-size-complex="37pt" style:text-underline-type="none"/>
    </style:style>
    <style:style style:family="graphic" style:name="gr111">
      <style:graphic-properties draw:fill-color="#FFFFFF" draw:fill="solid" draw:opacity="40%" draw:auto-grow-height="false" draw:auto-grow-width="false" draw:stroke="none" style:wrap="run-through"/>
    </style:style>
    <style:style style:family="paragraph" style:name="P129">
      <style:text-properties/>
      <style:paragraph-properties/>
    </style:style>
    <style:style style:family="graphic" style:name="gr112">
      <style:graphic-properties draw:fill-color="#4FBAE4" draw:fill="solid" draw:auto-grow-height="false" draw:auto-grow-width="false" draw:stroke="none" style:wrap="run-through" style:mirror="horizontal"/>
    </style:style>
    <style:style style:family="paragraph" style:name="P130">
      <style:text-properties/>
      <style:paragraph-properties/>
    </style:style>
    <style:style style:family="graphic" style:name="gr113">
      <style:graphic-properties draw:fill-color="#FFFFFF" draw:fill="solid" draw:opacity="60%" draw:auto-grow-height="false" draw:auto-grow-width="false" draw:stroke="none" style:wrap="run-through" style:mirror="horizontal"/>
    </style:style>
    <style:style style:family="paragraph" style:name="P131">
      <style:text-properties/>
      <style:paragraph-properties/>
    </style:style>
    <style:style style:family="graphic" style:name="gr114">
      <style:graphic-properties draw:fill-color="#4FBAE4" draw:fill="solid" draw:auto-grow-height="false" draw:auto-grow-width="false" draw:stroke="none" style:wrap="run-through"/>
    </style:style>
    <style:style style:family="paragraph" style:name="P132">
      <style:text-properties/>
      <style:paragraph-properties/>
    </style:style>
    <text:list-style style:name="L1">
      <text:list-level-style-bullet text:level="1" text:bullet-char="•">
        <style:list-level-properties text:space-before="1pt" text:min-label-width="-15.41pt"/>
        <style:text-properties fo:font-family="Arial" fo:font-size="100%"/>
      </text:list-level-style-bullet>
    </text:list-style>
    <text:list-style style:name="L2">
      <text:list-level-style-bullet text:level="1" text:bullet-char="•">
        <style:list-level-properties text:space-before="1pt" text:min-label-width="-15.41pt"/>
        <style:text-properties fo:font-family="Arial" fo:font-size="100%"/>
      </text:list-level-style-bullet>
    </text:list-style>
    <text:list-style style:name="L3">
      <text:list-level-style-bullet text:level="1" text:bullet-char="•">
        <style:list-level-properties text:space-before="1pt" text:min-label-width="-15.41pt"/>
        <style:text-properties fo:font-family="Arial" fo:font-size="100%"/>
      </text:list-level-style-bullet>
    </text:list-style>
    <text:list-style style:name="L4">
      <text:list-level-style-bullet text:level="1" text:bullet-char="•">
        <style:list-level-properties text:space-before="1pt" text:min-label-width="-15.41pt"/>
        <style:text-properties fo:font-family="Arial" fo:font-size="100%"/>
      </text:list-level-style-bullet>
    </text:list-style>
    <text:list-style style:name="L5">
      <text:list-level-style-bullet text:level="1" text:bullet-char="•">
        <style:list-level-properties text:space-before="1pt" text:min-label-width="-15.41pt"/>
        <style:text-properties fo:font-family="Arial" fo:font-size="100%"/>
      </text:list-level-style-bullet>
    </text:list-style>
  </office:automatic-styles>
  <office:body>
    <office:presentation>
      <draw:page draw:name="page1" draw:style-name="dp4" draw:master-page-name="_" presentation:presentation-page-layout-name="AL1">
        <draw:custom-shape draw:name="Freeform 2" draw:style-name="gr2" svg:width="50.8cm" svg:height="28.57cm" svg:x="0cm" svg:y="0cm">
          <draw:enhanced-geometry svg:viewBox="0 0 18288000 10287000" draw:type="ooxml-non-primitive" drawooo:sub-view-size="18288000 10287000" draw:text-areas="0 0 r b" draw:enhanced-path="M 0 0 L 18288000 0 18288000 10287000 0 10287000 0 0 Z N "/>
          <text:p text:style-name="P6"/>
        </draw:custom-shape>
        <draw:frame draw:name="TextBox 3" draw:style-name="gr3" svg:width="13.92cm" svg:height="2.148cm" svg:x="29.2cm" svg:y="17.9cm">
          <draw:text-box fo:min-height="2.148cm">
            <text:p text:style-name="P7"><text:span text:style-name="T3">SPEAKER NAME</text:span></text:p>
          </draw:text-box>
        </draw:frame>
        <draw:frame draw:name="TextBox 4" draw:style-name="gr4" svg:width="16.45cm" svg:height="1.325cm" svg:x="29.2cm" svg:y="20.83cm">
          <draw:text-box fo:min-height="1.325cm">
            <text:p text:style-name="P8"><text:span text:style-name="T4">Talk title</text:span></text:p>
          </draw:text-box>
        </draw:frame>
        <presentation:notes draw:style-name="dp5">
          <draw:frame draw:layer="layout" presentation:style-name="pr6" presentation:class="outline" presentation:placeholder="true" svg:width="16.8cm" svg:height="13.36cm" svg:x="2.1cm" svg:y="14.11cm">
            <draw:text-box fo:min-height="13.36cm">
              <text:p text:style-name="P9"><text:span text:style-name="T5">Enter your name and talk title. If the space is not enough, move vertically. Through this presentation, ensure that you use the least amount of text necessary to make your point. Text-heavy slides drive attention away. Prefer to use a personal note to hit the points for the talk, but ensure that text length on the slide is kept to a reasonable minimum. You’re not required to use these slides or the suggested layouts. You can create arrangements of your own that don’t follow the suggested layout but preserve the backgrounds. A copy of your slides will be requested at the end of your talk.</text:span></text:p>
            </draw:text-box>
          </draw:frame>
        </presentation:notes>
      </draw:page>
      <draw:page draw:name="page2" draw:style-name="dp6" draw:master-page-name="_" presentation:presentation-page-layout-name="AL1">
        <draw:ellipse draw:style-name="gr5" svg:width="15.45cm" svg:height="15.45cm" svg:x="3.228cm" svg:y="-3.546cm">
          <text:p text:style-name="P10"/>
        </draw:ellipse>
        <draw:ellipse draw:style-name="gr6" svg:width="24.34cm" svg:height="24.34cm" svg:x="27.6cm" svg:y="12.86cm">
          <text:p text:style-name="P11"/>
        </draw:ellipse>
        <draw:custom-shape draw:name="Freeform 9" draw:style-name="gr7" svg:width="39.49cm" svg:height="21.49cm" svg:x="5.605cm" svg:y="3.541cm">
          <draw:enhanced-geometry svg:viewBox="0 0 2807514 2037900" draw:type="ooxml-non-primitive" drawooo:sub-view-size="2807514 2037900" draw:text-areas="0 0 r b" draw:enhanced-path="M 37040 0 L 2770474 0 C 2790931 0 2807514 16583 2807514 37040 L 2807514 2000860 C 2807514 2021317 2790931 2037900 2770474 2037900 L 37040 2037900 C 27216 2037900 17795 2033998 10849 2027051 3902 2020105 0 2010684 0 2000860 L 0 37040 C 0 16583 16583 0 37040 0 Z N "/>
          <text:p text:style-name="P12"/>
        </draw:custom-shape>
        <draw:frame draw:name="TextBox 3" draw:style-name="gr8" svg:width="13.92cm" svg:height="2.148cm" svg:x="7.022cm" svg:y="5.023cm">
          <draw:text-box fo:min-height="2.148cm">
            <text:p text:style-name="P13"><text:span text:style-name="T6">INTRODUCTION</text:span></text:p>
          </draw:text-box>
        </draw:frame>
        <draw:custom-shape draw:style-name="gr9" svg:width="3.464cm" svg:height="6.192cm" svg:x="-0.02448cm" svg:y="11.19cm">
          <draw:enhanced-geometry svg:viewBox="0 0 0 0" draw:type="ooxml-roundRect" draw:text-areas="?f5 ?f5 ?f6 ?f7" draw:modifiers="16667 " draw: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14"/>
        </draw:custom-shape>
        <draw:custom-shape draw:style-name="gr10" svg:width="1.609cm" svg:height="1.719cm" svg:x="0.6302cm" svg:y="13.43cm">
          <draw:enhanced-geometry svg:viewBox="0 0 0 0" draw:type="ooxml-rightArrow" draw:text-areas="?f12 ?f8 ?f13 ?f9" draw:modifiers="50000 50000 " draw:enhanced-path="M 0 ?f8 L ?f5 ?f8 ?f5 0 ?f14 ?f7 ?f5 ?f13 ?f5 ?f9 0 ?f9 Z N" draw:mirror-horizontal="true">
            <draw:equation draw:name="f0" draw:formula="min(logwidth,logheight)"/>
            <draw:equation draw:name="f1" draw:formula="100000*logwidth/?f0 "/>
            <draw:equation draw:name="f2" draw:formula="if(0-$0 ,0,if(100000-$0 ,$0 ,100000))"/>
            <draw:equation draw:name="f3" draw:formula="if(0-$1 ,0,if(?f1 -$1 ,$1 ,?f1 ))"/>
            <draw:equation draw:name="f4" draw:formula="?f0 *?f3 /100000"/>
            <draw:equation draw:name="f5" draw:formula="logwidth+0-?f4 "/>
            <draw:equation draw:name="f6" draw:formula="logheight*?f2 /200000"/>
            <draw:equation draw:name="f7" draw:formula="logheight/2"/>
            <draw:equation draw:name="f8" draw:formula="?f7 +0-?f6 "/>
            <draw:equation draw:name="f9" draw:formula="?f7 +?f6 -0"/>
            <draw:equation draw:name="f10" draw:formula="logheight/2"/>
            <draw:equation draw:name="f11" draw:formula="?f8 *?f4 /?f10 "/>
            <draw:equation draw:name="f12" draw:formula="?f5 +?f11 -0"/>
            <draw:equation draw:name="f13" draw:formula="logheight"/>
            <draw:equation draw:name="f14" draw:formula="logwidth"/>
            <draw:handle draw:handle-position="0 ?f8" draw:handle-range-y-maximum="100000" draw:handle-range-y-minimum="0"/>
            <draw:handle draw:handle-position="?f5 0" draw:handle-range-x-maximum="?f1" draw:handle-range-x-minimum="0"/>
          </draw:enhanced-geometry>
          <text:p text:style-name="P15"/>
        </draw:custom-shape>
        <draw:custom-shape draw:style-name="gr11" svg:width="3.464cm" svg:height="6.192cm" svg:x="47.32cm" svg:y="11.19cm">
          <draw:enhanced-geometry svg:viewBox="0 0 0 0" draw:type="ooxml-roundRect" draw:text-areas="?f5 ?f5 ?f6 ?f7" draw:modifiers="16667 " draw:enhanced-path="M 0 ?f2 G ?f2 ?f2 ?f12 ?f13 L ?f3 0 G ?f2 ?f2 ?f14 ?f15 L ?f11 ?f4 G ?f2 ?f2 ?f16 ?f17 L ?f2 ?f10 G ?f2 ?f2 ?f18 ?f19 Z N" draw:mirror-horizontal="true">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16"/>
        </draw:custom-shape>
        <draw:custom-shape draw:style-name="gr12" svg:width="1.609cm" svg:height="1.719cm" svg:x="48.38cm" svg:y="13.43cm">
          <draw:enhanced-geometry svg:viewBox="0 0 0 0" draw:type="ooxml-rightArrow" draw:text-areas="?f12 ?f8 ?f13 ?f9" draw:modifiers="50000 50000 " draw:enhanced-path="M 0 ?f8 L ?f5 ?f8 ?f5 0 ?f14 ?f7 ?f5 ?f13 ?f5 ?f9 0 ?f9 Z N">
            <draw:equation draw:name="f0" draw:formula="min(logwidth,logheight)"/>
            <draw:equation draw:name="f1" draw:formula="100000*logwidth/?f0 "/>
            <draw:equation draw:name="f2" draw:formula="if(0-$0 ,0,if(100000-$0 ,$0 ,100000))"/>
            <draw:equation draw:name="f3" draw:formula="if(0-$1 ,0,if(?f1 -$1 ,$1 ,?f1 ))"/>
            <draw:equation draw:name="f4" draw:formula="?f0 *?f3 /100000"/>
            <draw:equation draw:name="f5" draw:formula="logwidth+0-?f4 "/>
            <draw:equation draw:name="f6" draw:formula="logheight*?f2 /200000"/>
            <draw:equation draw:name="f7" draw:formula="logheight/2"/>
            <draw:equation draw:name="f8" draw:formula="?f7 +0-?f6 "/>
            <draw:equation draw:name="f9" draw:formula="?f7 +?f6 -0"/>
            <draw:equation draw:name="f10" draw:formula="logheight/2"/>
            <draw:equation draw:name="f11" draw:formula="?f8 *?f4 /?f10 "/>
            <draw:equation draw:name="f12" draw:formula="?f5 +?f11 -0"/>
            <draw:equation draw:name="f13" draw:formula="logheight"/>
            <draw:equation draw:name="f14" draw:formula="logwidth"/>
            <draw:handle draw:handle-position="0 ?f8" draw:handle-range-y-maximum="100000" draw:handle-range-y-minimum="0"/>
            <draw:handle draw:handle-position="?f5 0" draw:handle-range-x-maximum="?f1" draw:handle-range-x-minimum="0"/>
          </draw:enhanced-geometry>
          <text:p text:style-name="P17"/>
        </draw:custom-shape>
        <presentation:notes draw:style-name="dp7">
          <draw:frame draw:layer="layout" presentation:style-name="pr7" presentation:class="outline" presentation:placeholder="true" svg:width="16.8cm" svg:height="13.36cm" svg:x="2.1cm" svg:y="14.11cm">
            <draw:text-box fo:min-height="13.36cm">
              <text:p text:style-name="P18"><text:span text:style-name="T7">Place your opening comments into this slide or feature a thesis for your talk. Your proposal to the audience.</text:span></text:p>
            </draw:text-box>
          </draw:frame>
        </presentation:notes>
      </draw:page>
      <draw:page draw:name="page3" draw:style-name="dp8" draw:master-page-name="_" presentation:presentation-page-layout-name="AL1">
        <draw:ellipse draw:style-name="gr13" svg:width="15.45cm" svg:height="15.45cm" svg:x="3.228cm" svg:y="-3.546cm">
          <text:p text:style-name="P19"/>
        </draw:ellipse>
        <draw:ellipse draw:style-name="gr14" svg:width="24.34cm" svg:height="24.34cm" svg:x="27.6cm" svg:y="12.86cm">
          <text:p text:style-name="P20"/>
        </draw:ellipse>
        <draw:frame draw:name="TextBox 10" draw:style-name="gr15" svg:width="29.61cm" svg:height="21.99cm" svg:x="15.48cm" svg:y="3.038cm">
          <draw:text-box fo:min-height="21.99cm">
            <text:p text:style-name="P21"/>
          </draw:text-box>
        </draw:frame>
        <draw:custom-shape draw:name="Freeform 9" draw:style-name="gr16" svg:width="39.49cm" svg:height="21.49cm" svg:x="7.154cm" svg:y="3.541cm">
          <draw:enhanced-geometry svg:viewBox="0 0 2807514 2037900" draw:type="ooxml-non-primitive" drawooo:sub-view-size="2807514 2037900" draw:text-areas="0 0 r b" draw:enhanced-path="M 37040 0 L 2770474 0 C 2790931 0 2807514 16583 2807514 37040 L 2807514 2000860 C 2807514 2021317 2790931 2037900 2770474 2037900 L 37040 2037900 C 27216 2037900 17795 2033998 10849 2027051 3902 2020105 0 2010684 0 2000860 L 0 37040 C 0 16583 16583 0 37040 0 Z N "/>
          <text:p text:style-name="P22"/>
        </draw:custom-shape>
        <draw:frame draw:name="TextBox 3" draw:style-name="gr17" svg:width="13.92cm" svg:height="2.148cm" svg:x="8.697cm" svg:y="4.846cm">
          <draw:text-box fo:min-height="2.148cm">
            <text:p text:style-name="P23"><text:span text:style-name="T8">AGENDA</text:span></text:p>
          </draw:text-box>
        </draw:frame>
        <draw:frame draw:name="TextBox 4" draw:style-name="gr18" svg:width="36.4cm" svg:height="6.626cm" svg:x="8.697cm" svg:y="8.482cm">
          <draw:text-box fo:min-height="6.626cm">
            <text:list text:style-name="L1" text:continue-numbering="true">
              <text:list-item>
                <text:p text:style-name="P24"><text:span text:style-name="T9">Item 1</text:span></text:p>
              </text:list-item>
            </text:list>
            <text:list text:style-name="L2" text:continue-numbering="true">
              <text:list-item>
                <text:p text:style-name="P25"><text:span text:style-name="T10">Item 2</text:span></text:p>
              </text:list-item>
            </text:list>
            <text:list text:style-name="L3" text:continue-numbering="true">
              <text:list-item>
                <text:p text:style-name="P26"><text:span text:style-name="T11">Item 3</text:span></text:p>
              </text:list-item>
            </text:list>
            <text:list text:style-name="L4" text:continue-numbering="true">
              <text:list-item>
                <text:p text:style-name="P27"><text:span text:style-name="T12">Item 4</text:span></text:p>
              </text:list-item>
            </text:list>
            <text:list text:style-name="L5" text:continue-numbering="true">
              <text:list-item>
                <text:p text:style-name="P28"><text:span text:style-name="T13">Item 5</text:span></text:p>
              </text:list-item>
            </text:list>
          </draw:text-box>
        </draw:frame>
        <draw:custom-shape draw:style-name="gr19" svg:width="3.464cm" svg:height="6.192cm" svg:x="-0.02448cm" svg:y="11.19cm">
          <draw:enhanced-geometry svg:viewBox="0 0 0 0" draw:type="ooxml-roundRect" draw:text-areas="?f5 ?f5 ?f6 ?f7" draw:modifiers="16667 " draw: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29"/>
        </draw:custom-shape>
        <draw:custom-shape draw:style-name="gr20" svg:width="1.609cm" svg:height="1.719cm" svg:x="0.6302cm" svg:y="13.43cm">
          <draw:enhanced-geometry svg:viewBox="0 0 0 0" draw:type="ooxml-rightArrow" draw:text-areas="?f12 ?f8 ?f13 ?f9" draw:modifiers="50000 50000 " draw:enhanced-path="M 0 ?f8 L ?f5 ?f8 ?f5 0 ?f14 ?f7 ?f5 ?f13 ?f5 ?f9 0 ?f9 Z N" draw:mirror-horizontal="true">
            <draw:equation draw:name="f0" draw:formula="min(logwidth,logheight)"/>
            <draw:equation draw:name="f1" draw:formula="100000*logwidth/?f0 "/>
            <draw:equation draw:name="f2" draw:formula="if(0-$0 ,0,if(100000-$0 ,$0 ,100000))"/>
            <draw:equation draw:name="f3" draw:formula="if(0-$1 ,0,if(?f1 -$1 ,$1 ,?f1 ))"/>
            <draw:equation draw:name="f4" draw:formula="?f0 *?f3 /100000"/>
            <draw:equation draw:name="f5" draw:formula="logwidth+0-?f4 "/>
            <draw:equation draw:name="f6" draw:formula="logheight*?f2 /200000"/>
            <draw:equation draw:name="f7" draw:formula="logheight/2"/>
            <draw:equation draw:name="f8" draw:formula="?f7 +0-?f6 "/>
            <draw:equation draw:name="f9" draw:formula="?f7 +?f6 -0"/>
            <draw:equation draw:name="f10" draw:formula="logheight/2"/>
            <draw:equation draw:name="f11" draw:formula="?f8 *?f4 /?f10 "/>
            <draw:equation draw:name="f12" draw:formula="?f5 +?f11 -0"/>
            <draw:equation draw:name="f13" draw:formula="logheight"/>
            <draw:equation draw:name="f14" draw:formula="logwidth"/>
            <draw:handle draw:handle-position="0 ?f8" draw:handle-range-y-maximum="100000" draw:handle-range-y-minimum="0"/>
            <draw:handle draw:handle-position="?f5 0" draw:handle-range-x-maximum="?f1" draw:handle-range-x-minimum="0"/>
          </draw:enhanced-geometry>
          <text:p text:style-name="P30"/>
        </draw:custom-shape>
        <draw:custom-shape draw:style-name="gr21" svg:width="3.464cm" svg:height="6.192cm" svg:x="47.32cm" svg:y="11.19cm">
          <draw:enhanced-geometry svg:viewBox="0 0 0 0" draw:type="ooxml-roundRect" draw:text-areas="?f5 ?f5 ?f6 ?f7" draw:modifiers="16667 " draw:enhanced-path="M 0 ?f2 G ?f2 ?f2 ?f12 ?f13 L ?f3 0 G ?f2 ?f2 ?f14 ?f15 L ?f11 ?f4 G ?f2 ?f2 ?f16 ?f17 L ?f2 ?f10 G ?f2 ?f2 ?f18 ?f19 Z N" draw:mirror-horizontal="true">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31"/>
        </draw:custom-shape>
        <draw:custom-shape draw:style-name="gr22" svg:width="1.609cm" svg:height="1.719cm" svg:x="48.38cm" svg:y="13.43cm">
          <draw:enhanced-geometry svg:viewBox="0 0 0 0" draw:type="ooxml-rightArrow" draw:text-areas="?f12 ?f8 ?f13 ?f9" draw:modifiers="50000 50000 " draw:enhanced-path="M 0 ?f8 L ?f5 ?f8 ?f5 0 ?f14 ?f7 ?f5 ?f13 ?f5 ?f9 0 ?f9 Z N">
            <draw:equation draw:name="f0" draw:formula="min(logwidth,logheight)"/>
            <draw:equation draw:name="f1" draw:formula="100000*logwidth/?f0 "/>
            <draw:equation draw:name="f2" draw:formula="if(0-$0 ,0,if(100000-$0 ,$0 ,100000))"/>
            <draw:equation draw:name="f3" draw:formula="if(0-$1 ,0,if(?f1 -$1 ,$1 ,?f1 ))"/>
            <draw:equation draw:name="f4" draw:formula="?f0 *?f3 /100000"/>
            <draw:equation draw:name="f5" draw:formula="logwidth+0-?f4 "/>
            <draw:equation draw:name="f6" draw:formula="logheight*?f2 /200000"/>
            <draw:equation draw:name="f7" draw:formula="logheight/2"/>
            <draw:equation draw:name="f8" draw:formula="?f7 +0-?f6 "/>
            <draw:equation draw:name="f9" draw:formula="?f7 +?f6 -0"/>
            <draw:equation draw:name="f10" draw:formula="logheight/2"/>
            <draw:equation draw:name="f11" draw:formula="?f8 *?f4 /?f10 "/>
            <draw:equation draw:name="f12" draw:formula="?f5 +?f11 -0"/>
            <draw:equation draw:name="f13" draw:formula="logheight"/>
            <draw:equation draw:name="f14" draw:formula="logwidth"/>
            <draw:handle draw:handle-position="0 ?f8" draw:handle-range-y-maximum="100000" draw:handle-range-y-minimum="0"/>
            <draw:handle draw:handle-position="?f5 0" draw:handle-range-x-maximum="?f1" draw:handle-range-x-minimum="0"/>
          </draw:enhanced-geometry>
          <text:p text:style-name="P32"/>
        </draw:custom-shape>
        <presentation:notes draw:style-name="dp9">
          <draw:frame draw:layer="layout" presentation:style-name="pr8" presentation:class="outline" presentation:placeholder="true" svg:width="16.8cm" svg:height="13.36cm" svg:x="2.1cm" svg:y="14.11cm">
            <draw:text-box fo:min-height="13.36cm">
              <text:p text:style-name="P33"><text:span text:style-name="T14">Ensure a topic agenda is set so attendees know what is coming.</text:span></text:p>
            </draw:text-box>
          </draw:frame>
        </presentation:notes>
      </draw:page>
      <draw:page draw:name="page3" draw:style-name="dp10" draw:master-page-name="_" presentation:presentation-page-layout-name="AL1">
        <draw:ellipse draw:style-name="gr23" svg:width="15.45cm" svg:height="15.45cm" svg:x="2.963cm" svg:y="-5.595cm">
          <text:p text:style-name="P34"/>
        </draw:ellipse>
        <draw:ellipse draw:style-name="gr24" svg:width="24.34cm" svg:height="24.34cm" svg:x="28.3cm" svg:y="13.39cm">
          <text:p text:style-name="P35"/>
        </draw:ellipse>
        <draw:frame draw:name="TextBox 3" draw:style-name="gr25" svg:width="26.37cm" svg:height="2.148cm" svg:x="12.13cm" svg:y="12.96cm">
          <draw:text-box fo:min-height="2.148cm">
            <text:p text:style-name="P36"><text:span text:style-name="T15">ITEM 1 TITLE</text:span></text:p>
          </draw:text-box>
        </draw:frame>
        <draw:custom-shape draw:style-name="gr26" svg:width="3.464cm" svg:height="6.192cm" svg:x="-0.02448cm" svg:y="11.19cm">
          <draw:enhanced-geometry svg:viewBox="0 0 0 0" draw:type="ooxml-roundRect" draw:text-areas="?f5 ?f5 ?f6 ?f7" draw:modifiers="16667 " draw: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37"/>
        </draw:custom-shape>
        <draw:custom-shape draw:style-name="gr27" svg:width="1.609cm" svg:height="1.719cm" svg:x="0.6302cm" svg:y="13.43cm">
          <draw:enhanced-geometry svg:viewBox="0 0 0 0" draw:type="ooxml-rightArrow" draw:text-areas="?f12 ?f8 ?f13 ?f9" draw:modifiers="50000 50000 " draw:enhanced-path="M 0 ?f8 L ?f5 ?f8 ?f5 0 ?f14 ?f7 ?f5 ?f13 ?f5 ?f9 0 ?f9 Z N" draw:mirror-horizontal="true">
            <draw:equation draw:name="f0" draw:formula="min(logwidth,logheight)"/>
            <draw:equation draw:name="f1" draw:formula="100000*logwidth/?f0 "/>
            <draw:equation draw:name="f2" draw:formula="if(0-$0 ,0,if(100000-$0 ,$0 ,100000))"/>
            <draw:equation draw:name="f3" draw:formula="if(0-$1 ,0,if(?f1 -$1 ,$1 ,?f1 ))"/>
            <draw:equation draw:name="f4" draw:formula="?f0 *?f3 /100000"/>
            <draw:equation draw:name="f5" draw:formula="logwidth+0-?f4 "/>
            <draw:equation draw:name="f6" draw:formula="logheight*?f2 /200000"/>
            <draw:equation draw:name="f7" draw:formula="logheight/2"/>
            <draw:equation draw:name="f8" draw:formula="?f7 +0-?f6 "/>
            <draw:equation draw:name="f9" draw:formula="?f7 +?f6 -0"/>
            <draw:equation draw:name="f10" draw:formula="logheight/2"/>
            <draw:equation draw:name="f11" draw:formula="?f8 *?f4 /?f10 "/>
            <draw:equation draw:name="f12" draw:formula="?f5 +?f11 -0"/>
            <draw:equation draw:name="f13" draw:formula="logheight"/>
            <draw:equation draw:name="f14" draw:formula="logwidth"/>
            <draw:handle draw:handle-position="0 ?f8" draw:handle-range-y-maximum="100000" draw:handle-range-y-minimum="0"/>
            <draw:handle draw:handle-position="?f5 0" draw:handle-range-x-maximum="?f1" draw:handle-range-x-minimum="0"/>
          </draw:enhanced-geometry>
          <text:p text:style-name="P38"/>
        </draw:custom-shape>
        <draw:custom-shape draw:style-name="gr28" svg:width="3.464cm" svg:height="6.192cm" svg:x="47.32cm" svg:y="11.19cm">
          <draw:enhanced-geometry svg:viewBox="0 0 0 0" draw:type="ooxml-roundRect" draw:text-areas="?f5 ?f5 ?f6 ?f7" draw:modifiers="16667 " draw:enhanced-path="M 0 ?f2 G ?f2 ?f2 ?f12 ?f13 L ?f3 0 G ?f2 ?f2 ?f14 ?f15 L ?f11 ?f4 G ?f2 ?f2 ?f16 ?f17 L ?f2 ?f10 G ?f2 ?f2 ?f18 ?f19 Z N" draw:mirror-horizontal="true">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39"/>
        </draw:custom-shape>
        <draw:custom-shape draw:style-name="gr29" svg:width="1.609cm" svg:height="1.719cm" svg:x="48.38cm" svg:y="13.43cm">
          <draw:enhanced-geometry svg:viewBox="0 0 0 0" draw:type="ooxml-rightArrow" draw:text-areas="?f12 ?f8 ?f13 ?f9" draw:modifiers="50000 50000 " draw:enhanced-path="M 0 ?f8 L ?f5 ?f8 ?f5 0 ?f14 ?f7 ?f5 ?f13 ?f5 ?f9 0 ?f9 Z N">
            <draw:equation draw:name="f0" draw:formula="min(logwidth,logheight)"/>
            <draw:equation draw:name="f1" draw:formula="100000*logwidth/?f0 "/>
            <draw:equation draw:name="f2" draw:formula="if(0-$0 ,0,if(100000-$0 ,$0 ,100000))"/>
            <draw:equation draw:name="f3" draw:formula="if(0-$1 ,0,if(?f1 -$1 ,$1 ,?f1 ))"/>
            <draw:equation draw:name="f4" draw:formula="?f0 *?f3 /100000"/>
            <draw:equation draw:name="f5" draw:formula="logwidth+0-?f4 "/>
            <draw:equation draw:name="f6" draw:formula="logheight*?f2 /200000"/>
            <draw:equation draw:name="f7" draw:formula="logheight/2"/>
            <draw:equation draw:name="f8" draw:formula="?f7 +0-?f6 "/>
            <draw:equation draw:name="f9" draw:formula="?f7 +?f6 -0"/>
            <draw:equation draw:name="f10" draw:formula="logheight/2"/>
            <draw:equation draw:name="f11" draw:formula="?f8 *?f4 /?f10 "/>
            <draw:equation draw:name="f12" draw:formula="?f5 +?f11 -0"/>
            <draw:equation draw:name="f13" draw:formula="logheight"/>
            <draw:equation draw:name="f14" draw:formula="logwidth"/>
            <draw:handle draw:handle-position="0 ?f8" draw:handle-range-y-maximum="100000" draw:handle-range-y-minimum="0"/>
            <draw:handle draw:handle-position="?f5 0" draw:handle-range-x-maximum="?f1" draw:handle-range-x-minimum="0"/>
          </draw:enhanced-geometry>
          <text:p text:style-name="P40"/>
        </draw:custom-shape>
        <presentation:notes draw:style-name="dp11">
          <draw:frame draw:layer="layout" presentation:style-name="pr9" presentation:class="outline" presentation:placeholder="true" svg:width="16.8cm" svg:height="13.36cm" svg:x="2.1cm" svg:y="14.11cm">
            <draw:text-box fo:min-height="13.36cm">
              <text:p text:style-name="P41"><text:span text:style-name="T16">Add your subtitle here to introduce your sub-points.</text:span></text:p>
            </draw:text-box>
          </draw:frame>
        </presentation:notes>
      </draw:page>
      <draw:page draw:name="page2" draw:style-name="dp12" draw:master-page-name="_" presentation:presentation-page-layout-name="AL1">
        <draw:ellipse draw:style-name="gr30" svg:width="15.45cm" svg:height="15.45cm" svg:x="3.228cm" svg:y="-3.546cm">
          <text:p text:style-name="P42"/>
        </draw:ellipse>
        <draw:ellipse draw:style-name="gr31" svg:width="24.34cm" svg:height="24.34cm" svg:x="27.6cm" svg:y="12.86cm">
          <text:p text:style-name="P43"/>
        </draw:ellipse>
        <draw:custom-shape draw:name="Freeform 9" draw:style-name="gr32" svg:width="39.49cm" svg:height="21.49cm" svg:x="5.605cm" svg:y="3.541cm">
          <draw:enhanced-geometry svg:viewBox="0 0 2807514 2037900" draw:type="ooxml-non-primitive" drawooo:sub-view-size="2807514 2037900" draw:text-areas="0 0 r b" draw:enhanced-path="M 37040 0 L 2770474 0 C 2790931 0 2807514 16583 2807514 37040 L 2807514 2000860 C 2807514 2021317 2790931 2037900 2770474 2037900 L 37040 2037900 C 27216 2037900 17795 2033998 10849 2027051 3902 2020105 0 2010684 0 2000860 L 0 37040 C 0 16583 16583 0 37040 0 Z N "/>
          <text:p text:style-name="P44"/>
        </draw:custom-shape>
        <draw:frame draw:name="TextBox 10" draw:style-name="gr33" svg:width="29.61cm" svg:height="21.99cm" svg:x="15.48cm" svg:y="3.038cm">
          <draw:text-box fo:min-height="21.99cm">
            <text:p text:style-name="P45"/>
          </draw:text-box>
        </draw:frame>
        <draw:frame draw:name="TextBox 3" draw:style-name="gr34" svg:width="13.92cm" svg:height="2.148cm" svg:x="7.022cm" svg:y="5.023cm">
          <draw:text-box fo:min-height="2.148cm">
            <text:p text:style-name="P46"><text:span text:style-name="T17">ITEM 1 Details</text:span></text:p>
          </draw:text-box>
        </draw:frame>
        <draw:frame draw:name="TextBox 4" draw:style-name="gr35" svg:width="18.33cm" svg:height="6.266cm" svg:x="7.022cm" svg:y="10.93cm">
          <draw:text-box fo:min-height="6.266cm">
            <text:p text:style-name="P47"><text:span text:style-name="T18">Lorem ipsum dolor sit amet, consectetur adipiscing elit. Maecenas eget pellentesque urna.</text:span></text:p>
          </draw:text-box>
        </draw:frame>
        <draw:custom-shape draw:style-name="gr36" svg:width="3.464cm" svg:height="6.192cm" svg:x="-0.02448cm" svg:y="11.19cm">
          <draw:enhanced-geometry svg:viewBox="0 0 0 0" draw:type="ooxml-roundRect" draw:text-areas="?f5 ?f5 ?f6 ?f7" draw:modifiers="16667 " draw: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48"/>
        </draw:custom-shape>
        <draw:custom-shape draw:style-name="gr37" svg:width="1.609cm" svg:height="1.719cm" svg:x="0.6302cm" svg:y="13.43cm">
          <draw:enhanced-geometry svg:viewBox="0 0 0 0" draw:type="ooxml-rightArrow" draw:text-areas="?f12 ?f8 ?f13 ?f9" draw:modifiers="50000 50000 " draw:enhanced-path="M 0 ?f8 L ?f5 ?f8 ?f5 0 ?f14 ?f7 ?f5 ?f13 ?f5 ?f9 0 ?f9 Z N" draw:mirror-horizontal="true">
            <draw:equation draw:name="f0" draw:formula="min(logwidth,logheight)"/>
            <draw:equation draw:name="f1" draw:formula="100000*logwidth/?f0 "/>
            <draw:equation draw:name="f2" draw:formula="if(0-$0 ,0,if(100000-$0 ,$0 ,100000))"/>
            <draw:equation draw:name="f3" draw:formula="if(0-$1 ,0,if(?f1 -$1 ,$1 ,?f1 ))"/>
            <draw:equation draw:name="f4" draw:formula="?f0 *?f3 /100000"/>
            <draw:equation draw:name="f5" draw:formula="logwidth+0-?f4 "/>
            <draw:equation draw:name="f6" draw:formula="logheight*?f2 /200000"/>
            <draw:equation draw:name="f7" draw:formula="logheight/2"/>
            <draw:equation draw:name="f8" draw:formula="?f7 +0-?f6 "/>
            <draw:equation draw:name="f9" draw:formula="?f7 +?f6 -0"/>
            <draw:equation draw:name="f10" draw:formula="logheight/2"/>
            <draw:equation draw:name="f11" draw:formula="?f8 *?f4 /?f10 "/>
            <draw:equation draw:name="f12" draw:formula="?f5 +?f11 -0"/>
            <draw:equation draw:name="f13" draw:formula="logheight"/>
            <draw:equation draw:name="f14" draw:formula="logwidth"/>
            <draw:handle draw:handle-position="0 ?f8" draw:handle-range-y-maximum="100000" draw:handle-range-y-minimum="0"/>
            <draw:handle draw:handle-position="?f5 0" draw:handle-range-x-maximum="?f1" draw:handle-range-x-minimum="0"/>
          </draw:enhanced-geometry>
          <text:p text:style-name="P49"/>
        </draw:custom-shape>
        <draw:custom-shape draw:style-name="gr38" svg:width="3.464cm" svg:height="6.192cm" svg:x="47.32cm" svg:y="11.19cm">
          <draw:enhanced-geometry svg:viewBox="0 0 0 0" draw:type="ooxml-roundRect" draw:text-areas="?f5 ?f5 ?f6 ?f7" draw:modifiers="16667 " draw:enhanced-path="M 0 ?f2 G ?f2 ?f2 ?f12 ?f13 L ?f3 0 G ?f2 ?f2 ?f14 ?f15 L ?f11 ?f4 G ?f2 ?f2 ?f16 ?f17 L ?f2 ?f10 G ?f2 ?f2 ?f18 ?f19 Z N" draw:mirror-horizontal="true">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50"/>
        </draw:custom-shape>
        <draw:custom-shape draw:style-name="gr39" svg:width="1.609cm" svg:height="1.719cm" svg:x="48.38cm" svg:y="13.43cm">
          <draw:enhanced-geometry svg:viewBox="0 0 0 0" draw:type="ooxml-rightArrow" draw:text-areas="?f12 ?f8 ?f13 ?f9" draw:modifiers="50000 50000 " draw:enhanced-path="M 0 ?f8 L ?f5 ?f8 ?f5 0 ?f14 ?f7 ?f5 ?f13 ?f5 ?f9 0 ?f9 Z N">
            <draw:equation draw:name="f0" draw:formula="min(logwidth,logheight)"/>
            <draw:equation draw:name="f1" draw:formula="100000*logwidth/?f0 "/>
            <draw:equation draw:name="f2" draw:formula="if(0-$0 ,0,if(100000-$0 ,$0 ,100000))"/>
            <draw:equation draw:name="f3" draw:formula="if(0-$1 ,0,if(?f1 -$1 ,$1 ,?f1 ))"/>
            <draw:equation draw:name="f4" draw:formula="?f0 *?f3 /100000"/>
            <draw:equation draw:name="f5" draw:formula="logwidth+0-?f4 "/>
            <draw:equation draw:name="f6" draw:formula="logheight*?f2 /200000"/>
            <draw:equation draw:name="f7" draw:formula="logheight/2"/>
            <draw:equation draw:name="f8" draw:formula="?f7 +0-?f6 "/>
            <draw:equation draw:name="f9" draw:formula="?f7 +?f6 -0"/>
            <draw:equation draw:name="f10" draw:formula="logheight/2"/>
            <draw:equation draw:name="f11" draw:formula="?f8 *?f4 /?f10 "/>
            <draw:equation draw:name="f12" draw:formula="?f5 +?f11 -0"/>
            <draw:equation draw:name="f13" draw:formula="logheight"/>
            <draw:equation draw:name="f14" draw:formula="logwidth"/>
            <draw:handle draw:handle-position="0 ?f8" draw:handle-range-y-maximum="100000" draw:handle-range-y-minimum="0"/>
            <draw:handle draw:handle-position="?f5 0" draw:handle-range-x-maximum="?f1" draw:handle-range-x-minimum="0"/>
          </draw:enhanced-geometry>
          <text:p text:style-name="P51"/>
        </draw:custom-shape>
        <presentation:notes draw:style-name="dp13">
          <draw:frame draw:layer="layout" presentation:style-name="pr10" presentation:class="outline" presentation:placeholder="true" svg:width="16.8cm" svg:height="13.36cm" svg:x="2.1cm" svg:y="14.11cm">
            <draw:text-box fo:min-height="13.36cm">
              <text:p text:style-name="P52"><text:span text:style-name="T19">Item details without images sample.</text:span></text:p>
            </draw:text-box>
          </draw:frame>
        </presentation:notes>
      </draw:page>
      <draw:page draw:name="page2" draw:style-name="dp14" draw:master-page-name="_" presentation:presentation-page-layout-name="AL1">
        <draw:ellipse draw:style-name="gr40" svg:width="15.45cm" svg:height="15.45cm" svg:x="3.228cm" svg:y="-3.546cm">
          <text:p text:style-name="P53"/>
        </draw:ellipse>
        <draw:ellipse draw:style-name="gr41" svg:width="24.34cm" svg:height="24.34cm" svg:x="27.6cm" svg:y="12.86cm">
          <text:p text:style-name="P54"/>
        </draw:ellipse>
        <draw:custom-shape draw:name="Freeform 9" draw:style-name="gr42" svg:width="39.49cm" svg:height="21.49cm" svg:x="5.605cm" svg:y="3.541cm">
          <draw:enhanced-geometry svg:viewBox="0 0 2807514 2037900" draw:type="ooxml-non-primitive" drawooo:sub-view-size="2807514 2037900" draw:text-areas="0 0 r b" draw:enhanced-path="M 37040 0 L 2770474 0 C 2790931 0 2807514 16583 2807514 37040 L 2807514 2000860 C 2807514 2021317 2790931 2037900 2770474 2037900 L 37040 2037900 C 27216 2037900 17795 2033998 10849 2027051 3902 2020105 0 2010684 0 2000860 L 0 37040 C 0 16583 16583 0 37040 0 Z N "/>
          <text:p text:style-name="P55"/>
        </draw:custom-shape>
        <draw:frame draw:name="TextBox 10" draw:style-name="gr43" svg:width="29.61cm" svg:height="21.99cm" svg:x="15.48cm" svg:y="3.038cm">
          <draw:text-box fo:min-height="21.99cm">
            <text:p text:style-name="P56"/>
          </draw:text-box>
        </draw:frame>
        <draw:frame draw:name="TextBox 3" draw:style-name="gr44" svg:width="18.33cm" svg:height="2.148cm" svg:x="7.022cm" svg:y="5.023cm">
          <draw:text-box fo:min-height="2.148cm">
            <text:p text:style-name="P57"><text:span text:style-name="T20">ITEM 1 + Image</text:span></text:p>
          </draw:text-box>
        </draw:frame>
        <draw:custom-shape draw:style-name="gr45" svg:width="15.88cm" svg:height="18.44cm" svg:x="27.43cm" svg:y="5.023cm">
          <draw:enhanced-geometry svg:viewBox="0 0 0 0" draw:type="ooxml-roundRect" draw:text-areas="?f5 ?f5 ?f6 ?f7" draw:modifiers="5833 " draw: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58"/>
        </draw:custom-shape>
        <draw:frame draw:name="TextBox 4" draw:style-name="gr46" svg:width="18.33cm" svg:height="6.266cm" svg:x="7.022cm" svg:y="10.93cm">
          <draw:text-box fo:min-height="6.266cm">
            <text:p text:style-name="P59"><text:span text:style-name="T21">Lorem ipsum dolor sit amet, consectetur adipiscing elit. Maecenas eget pellentesque urna.</text:span></text:p>
          </draw:text-box>
        </draw:frame>
        <draw:custom-shape draw:style-name="gr47" svg:width="3.464cm" svg:height="6.192cm" svg:x="-0.02448cm" svg:y="11.19cm">
          <draw:enhanced-geometry svg:viewBox="0 0 0 0" draw:type="ooxml-roundRect" draw:text-areas="?f5 ?f5 ?f6 ?f7" draw:modifiers="16667 " draw: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60"/>
        </draw:custom-shape>
        <draw:custom-shape draw:style-name="gr48" svg:width="1.609cm" svg:height="1.719cm" svg:x="0.6302cm" svg:y="13.43cm">
          <draw:enhanced-geometry svg:viewBox="0 0 0 0" draw:type="ooxml-rightArrow" draw:text-areas="?f12 ?f8 ?f13 ?f9" draw:modifiers="50000 50000 " draw:enhanced-path="M 0 ?f8 L ?f5 ?f8 ?f5 0 ?f14 ?f7 ?f5 ?f13 ?f5 ?f9 0 ?f9 Z N" draw:mirror-horizontal="true">
            <draw:equation draw:name="f0" draw:formula="min(logwidth,logheight)"/>
            <draw:equation draw:name="f1" draw:formula="100000*logwidth/?f0 "/>
            <draw:equation draw:name="f2" draw:formula="if(0-$0 ,0,if(100000-$0 ,$0 ,100000))"/>
            <draw:equation draw:name="f3" draw:formula="if(0-$1 ,0,if(?f1 -$1 ,$1 ,?f1 ))"/>
            <draw:equation draw:name="f4" draw:formula="?f0 *?f3 /100000"/>
            <draw:equation draw:name="f5" draw:formula="logwidth+0-?f4 "/>
            <draw:equation draw:name="f6" draw:formula="logheight*?f2 /200000"/>
            <draw:equation draw:name="f7" draw:formula="logheight/2"/>
            <draw:equation draw:name="f8" draw:formula="?f7 +0-?f6 "/>
            <draw:equation draw:name="f9" draw:formula="?f7 +?f6 -0"/>
            <draw:equation draw:name="f10" draw:formula="logheight/2"/>
            <draw:equation draw:name="f11" draw:formula="?f8 *?f4 /?f10 "/>
            <draw:equation draw:name="f12" draw:formula="?f5 +?f11 -0"/>
            <draw:equation draw:name="f13" draw:formula="logheight"/>
            <draw:equation draw:name="f14" draw:formula="logwidth"/>
            <draw:handle draw:handle-position="0 ?f8" draw:handle-range-y-maximum="100000" draw:handle-range-y-minimum="0"/>
            <draw:handle draw:handle-position="?f5 0" draw:handle-range-x-maximum="?f1" draw:handle-range-x-minimum="0"/>
          </draw:enhanced-geometry>
          <text:p text:style-name="P61"/>
        </draw:custom-shape>
        <draw:custom-shape draw:style-name="gr49" svg:width="3.464cm" svg:height="6.192cm" svg:x="47.32cm" svg:y="11.19cm">
          <draw:enhanced-geometry svg:viewBox="0 0 0 0" draw:type="ooxml-roundRect" draw:text-areas="?f5 ?f5 ?f6 ?f7" draw:modifiers="16667 " draw:enhanced-path="M 0 ?f2 G ?f2 ?f2 ?f12 ?f13 L ?f3 0 G ?f2 ?f2 ?f14 ?f15 L ?f11 ?f4 G ?f2 ?f2 ?f16 ?f17 L ?f2 ?f10 G ?f2 ?f2 ?f18 ?f19 Z N" draw:mirror-horizontal="true">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62"/>
        </draw:custom-shape>
        <draw:custom-shape draw:style-name="gr50" svg:width="1.609cm" svg:height="1.719cm" svg:x="48.38cm" svg:y="13.43cm">
          <draw:enhanced-geometry svg:viewBox="0 0 0 0" draw:type="ooxml-rightArrow" draw:text-areas="?f12 ?f8 ?f13 ?f9" draw:modifiers="50000 50000 " draw:enhanced-path="M 0 ?f8 L ?f5 ?f8 ?f5 0 ?f14 ?f7 ?f5 ?f13 ?f5 ?f9 0 ?f9 Z N">
            <draw:equation draw:name="f0" draw:formula="min(logwidth,logheight)"/>
            <draw:equation draw:name="f1" draw:formula="100000*logwidth/?f0 "/>
            <draw:equation draw:name="f2" draw:formula="if(0-$0 ,0,if(100000-$0 ,$0 ,100000))"/>
            <draw:equation draw:name="f3" draw:formula="if(0-$1 ,0,if(?f1 -$1 ,$1 ,?f1 ))"/>
            <draw:equation draw:name="f4" draw:formula="?f0 *?f3 /100000"/>
            <draw:equation draw:name="f5" draw:formula="logwidth+0-?f4 "/>
            <draw:equation draw:name="f6" draw:formula="logheight*?f2 /200000"/>
            <draw:equation draw:name="f7" draw:formula="logheight/2"/>
            <draw:equation draw:name="f8" draw:formula="?f7 +0-?f6 "/>
            <draw:equation draw:name="f9" draw:formula="?f7 +?f6 -0"/>
            <draw:equation draw:name="f10" draw:formula="logheight/2"/>
            <draw:equation draw:name="f11" draw:formula="?f8 *?f4 /?f10 "/>
            <draw:equation draw:name="f12" draw:formula="?f5 +?f11 -0"/>
            <draw:equation draw:name="f13" draw:formula="logheight"/>
            <draw:equation draw:name="f14" draw:formula="logwidth"/>
            <draw:handle draw:handle-position="0 ?f8" draw:handle-range-y-maximum="100000" draw:handle-range-y-minimum="0"/>
            <draw:handle draw:handle-position="?f5 0" draw:handle-range-x-maximum="?f1" draw:handle-range-x-minimum="0"/>
          </draw:enhanced-geometry>
          <text:p text:style-name="P63"/>
        </draw:custom-shape>
        <presentation:notes draw:style-name="dp15">
          <draw:frame draw:layer="layout" presentation:style-name="pr11" presentation:class="outline" presentation:placeholder="true" svg:width="16.8cm" svg:height="13.36cm" svg:x="2.1cm" svg:y="14.11cm">
            <draw:text-box fo:min-height="13.36cm">
              <text:p text:style-name="P64"><text:span text:style-name="T22">When you require to use images, use this layout as best you can. If the image is only for supporting an idea, feature your image in this format. Images are NOT mandatory to use.</text:span></text:p>
            </draw:text-box>
          </draw:frame>
        </presentation:notes>
      </draw:page>
      <draw:page draw:name="page2" draw:style-name="dp16" draw:master-page-name="_" presentation:presentation-page-layout-name="AL1">
        <draw:ellipse draw:style-name="gr51" svg:width="15.45cm" svg:height="15.45cm" svg:x="3.228cm" svg:y="-3.546cm">
          <text:p text:style-name="P65"/>
        </draw:ellipse>
        <draw:ellipse draw:style-name="gr52" svg:width="24.34cm" svg:height="24.34cm" svg:x="27.6cm" svg:y="12.86cm">
          <text:p text:style-name="P66"/>
        </draw:ellipse>
        <draw:custom-shape draw:name="Freeform 9" draw:style-name="gr53" svg:width="39.49cm" svg:height="21.49cm" svg:x="5.605cm" svg:y="3.541cm">
          <draw:enhanced-geometry svg:viewBox="0 0 2807514 2037900" draw:type="ooxml-non-primitive" drawooo:sub-view-size="2807514 2037900" draw:text-areas="0 0 r b" draw:enhanced-path="M 37040 0 L 2770474 0 C 2790931 0 2807514 16583 2807514 37040 L 2807514 2000860 C 2807514 2021317 2790931 2037900 2770474 2037900 L 37040 2037900 C 27216 2037900 17795 2033998 10849 2027051 3902 2020105 0 2010684 0 2000860 L 0 37040 C 0 16583 16583 0 37040 0 Z N "/>
          <text:p text:style-name="P67"/>
        </draw:custom-shape>
        <draw:frame draw:name="TextBox 3" draw:style-name="gr54" svg:width="18.33cm" svg:height="2.148cm" svg:x="7.022cm" svg:y="5.023cm">
          <draw:text-box fo:min-height="2.148cm">
            <text:p text:style-name="P68"><text:span text:style-name="T23">ITEM 1 + Image</text:span></text:p>
          </draw:text-box>
        </draw:frame>
        <draw:frame draw:name="TextBox 4" draw:style-name="gr55" svg:width="18.33cm" svg:height="6.266cm" svg:x="7.022cm" svg:y="10.93cm">
          <draw:text-box fo:min-height="6.266cm">
            <text:p text:style-name="P69"><text:span text:style-name="T24">Lorem ipsum dolor sit amet, consectetur adipiscing elit. Maecenas eget pellentesque urna.</text:span></text:p>
          </draw:text-box>
        </draw:frame>
        <draw:custom-shape draw:style-name="gr56" svg:width="7.982cm" svg:height="4.856cm" svg:x="26.91cm" svg:y="8.379cm">
          <draw:enhanced-geometry svg:viewBox="0 0 0 0" draw:type="ooxml-roundRect" draw:text-areas="?f5 ?f5 ?f6 ?f7" draw:modifiers="5833 " draw: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70"><text:span text:style-name="T25">100%</text:span></text:p>
        </draw:custom-shape>
        <draw:custom-shape draw:style-name="gr57" svg:width="7.982cm" svg:height="4.856cm" svg:x="36cm" svg:y="8.379cm">
          <draw:enhanced-geometry svg:viewBox="0 0 0 0" draw:type="ooxml-roundRect" draw:text-areas="?f5 ?f5 ?f6 ?f7" draw:modifiers="5833 " draw: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71"><text:span text:style-name="T26">100%</text:span></text:p>
        </draw:custom-shape>
        <draw:custom-shape draw:style-name="gr58" svg:width="7.982cm" svg:height="4.856cm" svg:x="26.91cm" svg:y="14.57cm">
          <draw:enhanced-geometry svg:viewBox="0 0 0 0" draw:type="ooxml-roundRect" draw:text-areas="?f5 ?f5 ?f6 ?f7" draw:modifiers="5833 " draw: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72"><text:span text:style-name="T27">100%</text:span></text:p>
        </draw:custom-shape>
        <draw:custom-shape draw:style-name="gr59" svg:width="7.982cm" svg:height="4.856cm" svg:x="36cm" svg:y="14.57cm">
          <draw:enhanced-geometry svg:viewBox="0 0 0 0" draw:type="ooxml-roundRect" draw:text-areas="?f5 ?f5 ?f6 ?f7" draw:modifiers="5833 " draw: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73"><text:span text:style-name="T28">100%</text:span></text:p>
        </draw:custom-shape>
        <draw:custom-shape draw:style-name="gr60" svg:width="3.464cm" svg:height="6.192cm" svg:x="-0.02448cm" svg:y="11.19cm">
          <draw:enhanced-geometry svg:viewBox="0 0 0 0" draw:type="ooxml-roundRect" draw:text-areas="?f5 ?f5 ?f6 ?f7" draw:modifiers="16667 " draw: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74"/>
        </draw:custom-shape>
        <draw:custom-shape draw:style-name="gr61" svg:width="1.609cm" svg:height="1.719cm" svg:x="0.6302cm" svg:y="13.43cm">
          <draw:enhanced-geometry svg:viewBox="0 0 0 0" draw:type="ooxml-rightArrow" draw:text-areas="?f12 ?f8 ?f13 ?f9" draw:modifiers="50000 50000 " draw:enhanced-path="M 0 ?f8 L ?f5 ?f8 ?f5 0 ?f14 ?f7 ?f5 ?f13 ?f5 ?f9 0 ?f9 Z N" draw:mirror-horizontal="true">
            <draw:equation draw:name="f0" draw:formula="min(logwidth,logheight)"/>
            <draw:equation draw:name="f1" draw:formula="100000*logwidth/?f0 "/>
            <draw:equation draw:name="f2" draw:formula="if(0-$0 ,0,if(100000-$0 ,$0 ,100000))"/>
            <draw:equation draw:name="f3" draw:formula="if(0-$1 ,0,if(?f1 -$1 ,$1 ,?f1 ))"/>
            <draw:equation draw:name="f4" draw:formula="?f0 *?f3 /100000"/>
            <draw:equation draw:name="f5" draw:formula="logwidth+0-?f4 "/>
            <draw:equation draw:name="f6" draw:formula="logheight*?f2 /200000"/>
            <draw:equation draw:name="f7" draw:formula="logheight/2"/>
            <draw:equation draw:name="f8" draw:formula="?f7 +0-?f6 "/>
            <draw:equation draw:name="f9" draw:formula="?f7 +?f6 -0"/>
            <draw:equation draw:name="f10" draw:formula="logheight/2"/>
            <draw:equation draw:name="f11" draw:formula="?f8 *?f4 /?f10 "/>
            <draw:equation draw:name="f12" draw:formula="?f5 +?f11 -0"/>
            <draw:equation draw:name="f13" draw:formula="logheight"/>
            <draw:equation draw:name="f14" draw:formula="logwidth"/>
            <draw:handle draw:handle-position="0 ?f8" draw:handle-range-y-maximum="100000" draw:handle-range-y-minimum="0"/>
            <draw:handle draw:handle-position="?f5 0" draw:handle-range-x-maximum="?f1" draw:handle-range-x-minimum="0"/>
          </draw:enhanced-geometry>
          <text:p text:style-name="P75"/>
        </draw:custom-shape>
        <draw:custom-shape draw:style-name="gr62" svg:width="3.464cm" svg:height="6.192cm" svg:x="47.32cm" svg:y="11.19cm">
          <draw:enhanced-geometry svg:viewBox="0 0 0 0" draw:type="ooxml-roundRect" draw:text-areas="?f5 ?f5 ?f6 ?f7" draw:modifiers="16667 " draw:enhanced-path="M 0 ?f2 G ?f2 ?f2 ?f12 ?f13 L ?f3 0 G ?f2 ?f2 ?f14 ?f15 L ?f11 ?f4 G ?f2 ?f2 ?f16 ?f17 L ?f2 ?f10 G ?f2 ?f2 ?f18 ?f19 Z N" draw:mirror-horizontal="true">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76"/>
        </draw:custom-shape>
        <draw:custom-shape draw:style-name="gr63" svg:width="1.609cm" svg:height="1.719cm" svg:x="48.38cm" svg:y="13.43cm">
          <draw:enhanced-geometry svg:viewBox="0 0 0 0" draw:type="ooxml-rightArrow" draw:text-areas="?f12 ?f8 ?f13 ?f9" draw:modifiers="50000 50000 " draw:enhanced-path="M 0 ?f8 L ?f5 ?f8 ?f5 0 ?f14 ?f7 ?f5 ?f13 ?f5 ?f9 0 ?f9 Z N">
            <draw:equation draw:name="f0" draw:formula="min(logwidth,logheight)"/>
            <draw:equation draw:name="f1" draw:formula="100000*logwidth/?f0 "/>
            <draw:equation draw:name="f2" draw:formula="if(0-$0 ,0,if(100000-$0 ,$0 ,100000))"/>
            <draw:equation draw:name="f3" draw:formula="if(0-$1 ,0,if(?f1 -$1 ,$1 ,?f1 ))"/>
            <draw:equation draw:name="f4" draw:formula="?f0 *?f3 /100000"/>
            <draw:equation draw:name="f5" draw:formula="logwidth+0-?f4 "/>
            <draw:equation draw:name="f6" draw:formula="logheight*?f2 /200000"/>
            <draw:equation draw:name="f7" draw:formula="logheight/2"/>
            <draw:equation draw:name="f8" draw:formula="?f7 +0-?f6 "/>
            <draw:equation draw:name="f9" draw:formula="?f7 +?f6 -0"/>
            <draw:equation draw:name="f10" draw:formula="logheight/2"/>
            <draw:equation draw:name="f11" draw:formula="?f8 *?f4 /?f10 "/>
            <draw:equation draw:name="f12" draw:formula="?f5 +?f11 -0"/>
            <draw:equation draw:name="f13" draw:formula="logheight"/>
            <draw:equation draw:name="f14" draw:formula="logwidth"/>
            <draw:handle draw:handle-position="0 ?f8" draw:handle-range-y-maximum="100000" draw:handle-range-y-minimum="0"/>
            <draw:handle draw:handle-position="?f5 0" draw:handle-range-x-maximum="?f1" draw:handle-range-x-minimum="0"/>
          </draw:enhanced-geometry>
          <text:p text:style-name="P77"/>
        </draw:custom-shape>
        <presentation:notes draw:style-name="dp17">
          <draw:frame draw:layer="layout" presentation:style-name="pr12" presentation:class="outline" presentation:placeholder="true" svg:width="16.8cm" svg:height="13.36cm" svg:x="2.1cm" svg:y="14.11cm">
            <draw:text-box fo:min-height="13.36cm">
              <text:p text:style-name="P78"><text:span text:style-name="T29">Item details + Numbers. You’re welcome to use numbers and graphs in any way you would like. Our suggestion is to limit the amount of detailed data on screen. If this works for you, use the suggested layout when presenting numbers or stats. Use the big number in a background. If you need additional room or information, remove what you don’t need and add new text fields.</text:span></text:p>
            </draw:text-box>
          </draw:frame>
        </presentation:notes>
      </draw:page>
      <draw:page draw:name="page2" draw:style-name="dp18" draw:master-page-name="_" presentation:presentation-page-layout-name="AL1">
        <draw:ellipse draw:style-name="gr64" svg:width="15.45cm" svg:height="15.45cm" svg:x="1.009cm" svg:y="-11.84cm">
          <text:p text:style-name="P79"/>
        </draw:ellipse>
        <draw:ellipse draw:style-name="gr65" svg:width="24.34cm" svg:height="24.34cm" svg:x="36.32cm" svg:y="22.63cm">
          <text:p text:style-name="P80"/>
        </draw:ellipse>
        <draw:frame draw:name="TextBox 3" draw:style-name="gr66" svg:width="18.33cm" svg:height="2.148cm" svg:x="7.022cm" svg:y="5.023cm">
          <draw:text-box fo:min-height="2.148cm">
            <text:p text:style-name="P81"><text:span text:style-name="T30">TIMELINE</text:span></text:p>
          </draw:text-box>
        </draw:frame>
        <draw:frame draw:name="TextBox 4" draw:style-name="gr67" svg:width="4.511cm" svg:height="1.567cm" svg:x="11.23cm" svg:y="19.73cm">
          <draw:text-box fo:min-height="1.567cm">
            <text:p text:style-name="P82"><text:span text:style-name="T31">Event</text:span></text:p>
          </draw:text-box>
        </draw:frame>
        <draw:line draw:style-name="gr68" svg:x1="6.134cm" svg:x2="45.43cm" svg:y1="10.1cm" svg:y2="10.1cm">
          <text:p text:style-name="P83"/>
        </draw:line>
        <draw:line draw:style-name="gr69" svg:x1="6.634cm" svg:x2="6.634cm" svg:y1="10.04cm" svg:y2="14.04cm">
          <text:p text:style-name="P84"/>
        </draw:line>
        <draw:line draw:style-name="gr70" svg:x1="13.48cm" svg:x2="13.48cm" svg:y1="10.04cm" svg:y2="18.89cm">
          <text:p text:style-name="P85"/>
        </draw:line>
        <draw:line draw:style-name="gr71" svg:x1="20.55cm" svg:x2="20.55cm" svg:y1="10.16cm" svg:y2="14.16cm">
          <text:p text:style-name="P86"/>
        </draw:line>
        <draw:line draw:style-name="gr72" svg:x1="27.4cm" svg:x2="27.4cm" svg:y1="10.16cm" svg:y2="19.01cm">
          <text:p text:style-name="P87"/>
        </draw:line>
        <draw:line draw:style-name="gr73" svg:x1="34.66cm" svg:x2="34.66cm" svg:y1="10.09cm" svg:y2="14.09cm">
          <text:p text:style-name="P88"/>
        </draw:line>
        <draw:line draw:style-name="gr74" svg:x1="41.51cm" svg:x2="41.51cm" svg:y1="10.09cm" svg:y2="18.95cm">
          <text:p text:style-name="P89"/>
        </draw:line>
        <draw:frame draw:name="TextBox 4" draw:style-name="gr75" svg:width="4.511cm" svg:height="1.567cm" svg:x="4.379cm" svg:y="14.78cm">
          <draw:text-box fo:min-height="1.567cm">
            <text:p text:style-name="P90"><text:span text:style-name="T32">Event</text:span></text:p>
          </draw:text-box>
        </draw:frame>
        <draw:frame draw:name="TextBox 4" draw:style-name="gr76" svg:width="4.511cm" svg:height="1.567cm" svg:x="18.3cm" svg:y="14.78cm">
          <draw:text-box fo:min-height="1.567cm">
            <text:p text:style-name="P91"><text:span text:style-name="T33">Event</text:span></text:p>
          </draw:text-box>
        </draw:frame>
        <draw:frame draw:name="TextBox 4" draw:style-name="gr77" svg:width="4.512cm" svg:height="1.567cm" svg:x="25.35cm" svg:y="19.73cm">
          <draw:text-box fo:min-height="1.567cm">
            <text:p text:style-name="P92"><text:span text:style-name="T34">Event</text:span></text:p>
          </draw:text-box>
        </draw:frame>
        <draw:frame draw:name="TextBox 4" draw:style-name="gr78" svg:width="4.512cm" svg:height="1.567cm" svg:x="32.41cm" svg:y="14.52cm">
          <draw:text-box fo:min-height="1.567cm">
            <text:p text:style-name="P93"><text:span text:style-name="T35">Event</text:span></text:p>
          </draw:text-box>
        </draw:frame>
        <draw:frame draw:name="TextBox 4" draw:style-name="gr79" svg:width="4.512cm" svg:height="1.567cm" svg:x="39.26cm" svg:y="19.73cm">
          <draw:text-box fo:min-height="1.567cm">
            <text:p text:style-name="P94"><text:span text:style-name="T36">Event</text:span></text:p>
          </draw:text-box>
        </draw:frame>
        <draw:frame draw:name="TextBox 4" draw:style-name="gr80" svg:width="4.512cm" svg:height="1.567cm" svg:x="4.379cm" svg:y="7.632cm">
          <draw:text-box fo:min-height="1.567cm">
            <text:p text:style-name="P95"><text:span text:style-name="T37">START</text:span></text:p>
          </draw:text-box>
        </draw:frame>
        <draw:frame draw:name="TextBox 4" draw:style-name="gr81" svg:width="4.513cm" svg:height="1.567cm" svg:x="43.17cm" svg:y="7.632cm">
          <draw:text-box fo:min-height="1.567cm">
            <text:p text:style-name="P96"><text:span text:style-name="T38">END</text:span></text:p>
          </draw:text-box>
        </draw:frame>
        <draw:custom-shape draw:style-name="gr82" svg:width="3.464cm" svg:height="6.192cm" svg:x="-0.02448cm" svg:y="11.19cm">
          <draw:enhanced-geometry svg:viewBox="0 0 0 0" draw:type="ooxml-roundRect" draw:text-areas="?f5 ?f5 ?f6 ?f7" draw:modifiers="16667 " draw: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97"/>
        </draw:custom-shape>
        <draw:custom-shape draw:style-name="gr83" svg:width="1.609cm" svg:height="1.719cm" svg:x="0.6302cm" svg:y="13.43cm">
          <draw:enhanced-geometry svg:viewBox="0 0 0 0" draw:type="ooxml-rightArrow" draw:text-areas="?f12 ?f8 ?f13 ?f9" draw:modifiers="50000 50000 " draw:enhanced-path="M 0 ?f8 L ?f5 ?f8 ?f5 0 ?f14 ?f7 ?f5 ?f13 ?f5 ?f9 0 ?f9 Z N" draw:mirror-horizontal="true">
            <draw:equation draw:name="f0" draw:formula="min(logwidth,logheight)"/>
            <draw:equation draw:name="f1" draw:formula="100000*logwidth/?f0 "/>
            <draw:equation draw:name="f2" draw:formula="if(0-$0 ,0,if(100000-$0 ,$0 ,100000))"/>
            <draw:equation draw:name="f3" draw:formula="if(0-$1 ,0,if(?f1 -$1 ,$1 ,?f1 ))"/>
            <draw:equation draw:name="f4" draw:formula="?f0 *?f3 /100000"/>
            <draw:equation draw:name="f5" draw:formula="logwidth+0-?f4 "/>
            <draw:equation draw:name="f6" draw:formula="logheight*?f2 /200000"/>
            <draw:equation draw:name="f7" draw:formula="logheight/2"/>
            <draw:equation draw:name="f8" draw:formula="?f7 +0-?f6 "/>
            <draw:equation draw:name="f9" draw:formula="?f7 +?f6 -0"/>
            <draw:equation draw:name="f10" draw:formula="logheight/2"/>
            <draw:equation draw:name="f11" draw:formula="?f8 *?f4 /?f10 "/>
            <draw:equation draw:name="f12" draw:formula="?f5 +?f11 -0"/>
            <draw:equation draw:name="f13" draw:formula="logheight"/>
            <draw:equation draw:name="f14" draw:formula="logwidth"/>
            <draw:handle draw:handle-position="0 ?f8" draw:handle-range-y-maximum="100000" draw:handle-range-y-minimum="0"/>
            <draw:handle draw:handle-position="?f5 0" draw:handle-range-x-maximum="?f1" draw:handle-range-x-minimum="0"/>
          </draw:enhanced-geometry>
          <text:p text:style-name="P98"/>
        </draw:custom-shape>
        <draw:custom-shape draw:style-name="gr84" svg:width="3.464cm" svg:height="6.192cm" svg:x="47.32cm" svg:y="11.19cm">
          <draw:enhanced-geometry svg:viewBox="0 0 0 0" draw:type="ooxml-roundRect" draw:text-areas="?f5 ?f5 ?f6 ?f7" draw:modifiers="16667 " draw:enhanced-path="M 0 ?f2 G ?f2 ?f2 ?f12 ?f13 L ?f3 0 G ?f2 ?f2 ?f14 ?f15 L ?f11 ?f4 G ?f2 ?f2 ?f16 ?f17 L ?f2 ?f10 G ?f2 ?f2 ?f18 ?f19 Z N" draw:mirror-horizontal="true">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99"/>
        </draw:custom-shape>
        <draw:custom-shape draw:style-name="gr85" svg:width="1.609cm" svg:height="1.719cm" svg:x="48.38cm" svg:y="13.43cm">
          <draw:enhanced-geometry svg:viewBox="0 0 0 0" draw:type="ooxml-rightArrow" draw:text-areas="?f12 ?f8 ?f13 ?f9" draw:modifiers="50000 50000 " draw:enhanced-path="M 0 ?f8 L ?f5 ?f8 ?f5 0 ?f14 ?f7 ?f5 ?f13 ?f5 ?f9 0 ?f9 Z N">
            <draw:equation draw:name="f0" draw:formula="min(logwidth,logheight)"/>
            <draw:equation draw:name="f1" draw:formula="100000*logwidth/?f0 "/>
            <draw:equation draw:name="f2" draw:formula="if(0-$0 ,0,if(100000-$0 ,$0 ,100000))"/>
            <draw:equation draw:name="f3" draw:formula="if(0-$1 ,0,if(?f1 -$1 ,$1 ,?f1 ))"/>
            <draw:equation draw:name="f4" draw:formula="?f0 *?f3 /100000"/>
            <draw:equation draw:name="f5" draw:formula="logwidth+0-?f4 "/>
            <draw:equation draw:name="f6" draw:formula="logheight*?f2 /200000"/>
            <draw:equation draw:name="f7" draw:formula="logheight/2"/>
            <draw:equation draw:name="f8" draw:formula="?f7 +0-?f6 "/>
            <draw:equation draw:name="f9" draw:formula="?f7 +?f6 -0"/>
            <draw:equation draw:name="f10" draw:formula="logheight/2"/>
            <draw:equation draw:name="f11" draw:formula="?f8 *?f4 /?f10 "/>
            <draw:equation draw:name="f12" draw:formula="?f5 +?f11 -0"/>
            <draw:equation draw:name="f13" draw:formula="logheight"/>
            <draw:equation draw:name="f14" draw:formula="logwidth"/>
            <draw:handle draw:handle-position="0 ?f8" draw:handle-range-y-maximum="100000" draw:handle-range-y-minimum="0"/>
            <draw:handle draw:handle-position="?f5 0" draw:handle-range-x-maximum="?f1" draw:handle-range-x-minimum="0"/>
          </draw:enhanced-geometry>
          <text:p text:style-name="P100"/>
        </draw:custom-shape>
        <presentation:notes draw:style-name="dp19">
          <draw:frame draw:layer="layout" presentation:style-name="pr13" presentation:class="outline" presentation:placeholder="true" svg:width="16.8cm" svg:height="13.36cm" svg:x="2.1cm" svg:y="14.11cm">
            <draw:text-box fo:min-height="13.36cm">
              <text:p text:style-name="P101"><text:span text:style-name="T39">If your slide requires a timeline, you can use this suggested layout. Note the simple headers. If you need additional information, place it below the headers. Add dates. Keep simple.</text:span></text:p>
            </draw:text-box>
          </draw:frame>
        </presentation:notes>
      </draw:page>
      <draw:page draw:name="page2" draw:style-name="dp20" draw:master-page-name="_" presentation:presentation-page-layout-name="AL1">
        <draw:ellipse draw:style-name="gr86" svg:width="15.45cm" svg:height="15.45cm" svg:x="3.228cm" svg:y="-3.546cm">
          <text:p text:style-name="P102"/>
        </draw:ellipse>
        <draw:ellipse draw:style-name="gr87" svg:width="24.34cm" svg:height="24.34cm" svg:x="27.6cm" svg:y="12.86cm">
          <text:p text:style-name="P103"/>
        </draw:ellipse>
        <draw:custom-shape draw:name="Freeform 9" draw:style-name="gr88" svg:width="19.74cm" svg:height="21.49cm" svg:x="3.621cm" svg:y="3.541cm">
          <draw:enhanced-geometry svg:viewBox="0 0 2807514 2037900" draw:type="ooxml-non-primitive" drawooo:sub-view-size="2807514 2037900" draw:text-areas="0 0 r b" draw:enhanced-path="M 37040 0 L 2770474 0 C 2790931 0 2807514 16583 2807514 37040 L 2807514 2000860 C 2807514 2021317 2790931 2037900 2770474 2037900 L 37040 2037900 C 27216 2037900 17795 2033998 10849 2027051 3902 2020105 0 2010684 0 2000860 L 0 37040 C 0 16583 16583 0 37040 0 Z N "/>
          <text:p text:style-name="P104"/>
        </draw:custom-shape>
        <draw:frame draw:name="TextBox 10" draw:style-name="gr89" svg:width="29.61cm" svg:height="21.99cm" svg:x="15.48cm" svg:y="3.038cm">
          <draw:text-box fo:min-height="21.99cm">
            <text:p text:style-name="P105"/>
          </draw:text-box>
        </draw:frame>
        <draw:frame draw:name="TextBox 3" draw:style-name="gr90" svg:width="16.89cm" svg:height="2.148cm" svg:x="5.037cm" svg:y="5.023cm">
          <draw:text-box fo:min-height="2.148cm">
            <text:p text:style-name="P106"><text:span text:style-name="T40">BEFORE</text:span></text:p>
          </draw:text-box>
        </draw:frame>
        <draw:frame draw:name="TextBox 4" draw:style-name="gr91" svg:width="16.89cm" svg:height="6.266cm" svg:x="5.037cm" svg:y="10.93cm">
          <draw:text-box fo:min-height="6.266cm">
            <text:p text:style-name="P107"><text:span text:style-name="T41">Lorem ipsum dolor sit amet, consectetur adipiscing elit. Maecenas eget pellentesque urna.</text:span></text:p>
          </draw:text-box>
        </draw:frame>
        <draw:custom-shape draw:name="Freeform 9" draw:style-name="gr92" svg:width="19.74cm" svg:height="21.49cm" svg:x="27.05cm" svg:y="3.541cm">
          <draw:enhanced-geometry svg:viewBox="0 0 2807514 2037900" draw:type="ooxml-non-primitive" drawooo:sub-view-size="2807514 2037900" draw:text-areas="0 0 r b" draw:enhanced-path="M 37040 0 L 2770474 0 C 2790931 0 2807514 16583 2807514 37040 L 2807514 2000860 C 2807514 2021317 2790931 2037900 2770474 2037900 L 37040 2037900 C 27216 2037900 17795 2033998 10849 2027051 3902 2020105 0 2010684 0 2000860 L 0 37040 C 0 16583 16583 0 37040 0 Z N "/>
          <text:p text:style-name="P108"/>
        </draw:custom-shape>
        <draw:frame draw:name="TextBox 3" draw:style-name="gr93" svg:width="16.62cm" svg:height="2.148cm" svg:x="28.47cm" svg:y="5.023cm">
          <draw:text-box fo:min-height="2.148cm">
            <text:p text:style-name="P109"><text:span text:style-name="T42">AFTER</text:span></text:p>
          </draw:text-box>
        </draw:frame>
        <draw:frame draw:name="TextBox 4" draw:style-name="gr94" svg:width="16.62cm" svg:height="6.266cm" svg:x="28.47cm" svg:y="10.93cm">
          <draw:text-box fo:min-height="6.266cm">
            <text:p text:style-name="P110"><text:span text:style-name="T43">Lorem ipsum dolor sit amet, consectetur adipiscing elit. Maecenas eget pellentesque urna.</text:span></text:p>
          </draw:text-box>
        </draw:frame>
        <draw:custom-shape draw:style-name="gr95" svg:width="3.464cm" svg:height="6.192cm" svg:x="-0.02448cm" svg:y="11.19cm">
          <draw:enhanced-geometry svg:viewBox="0 0 0 0" draw:type="ooxml-roundRect" draw:text-areas="?f5 ?f5 ?f6 ?f7" draw:modifiers="16667 " draw: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111"/>
        </draw:custom-shape>
        <draw:custom-shape draw:style-name="gr96" svg:width="1.609cm" svg:height="1.719cm" svg:x="0.6302cm" svg:y="13.43cm">
          <draw:enhanced-geometry svg:viewBox="0 0 0 0" draw:type="ooxml-rightArrow" draw:text-areas="?f12 ?f8 ?f13 ?f9" draw:modifiers="50000 50000 " draw:enhanced-path="M 0 ?f8 L ?f5 ?f8 ?f5 0 ?f14 ?f7 ?f5 ?f13 ?f5 ?f9 0 ?f9 Z N" draw:mirror-horizontal="true">
            <draw:equation draw:name="f0" draw:formula="min(logwidth,logheight)"/>
            <draw:equation draw:name="f1" draw:formula="100000*logwidth/?f0 "/>
            <draw:equation draw:name="f2" draw:formula="if(0-$0 ,0,if(100000-$0 ,$0 ,100000))"/>
            <draw:equation draw:name="f3" draw:formula="if(0-$1 ,0,if(?f1 -$1 ,$1 ,?f1 ))"/>
            <draw:equation draw:name="f4" draw:formula="?f0 *?f3 /100000"/>
            <draw:equation draw:name="f5" draw:formula="logwidth+0-?f4 "/>
            <draw:equation draw:name="f6" draw:formula="logheight*?f2 /200000"/>
            <draw:equation draw:name="f7" draw:formula="logheight/2"/>
            <draw:equation draw:name="f8" draw:formula="?f7 +0-?f6 "/>
            <draw:equation draw:name="f9" draw:formula="?f7 +?f6 -0"/>
            <draw:equation draw:name="f10" draw:formula="logheight/2"/>
            <draw:equation draw:name="f11" draw:formula="?f8 *?f4 /?f10 "/>
            <draw:equation draw:name="f12" draw:formula="?f5 +?f11 -0"/>
            <draw:equation draw:name="f13" draw:formula="logheight"/>
            <draw:equation draw:name="f14" draw:formula="logwidth"/>
            <draw:handle draw:handle-position="0 ?f8" draw:handle-range-y-maximum="100000" draw:handle-range-y-minimum="0"/>
            <draw:handle draw:handle-position="?f5 0" draw:handle-range-x-maximum="?f1" draw:handle-range-x-minimum="0"/>
          </draw:enhanced-geometry>
          <text:p text:style-name="P112"/>
        </draw:custom-shape>
        <draw:custom-shape draw:style-name="gr97" svg:width="3.464cm" svg:height="6.192cm" svg:x="47.32cm" svg:y="11.19cm">
          <draw:enhanced-geometry svg:viewBox="0 0 0 0" draw:type="ooxml-roundRect" draw:text-areas="?f5 ?f5 ?f6 ?f7" draw:modifiers="16667 " draw:enhanced-path="M 0 ?f2 G ?f2 ?f2 ?f12 ?f13 L ?f3 0 G ?f2 ?f2 ?f14 ?f15 L ?f11 ?f4 G ?f2 ?f2 ?f16 ?f17 L ?f2 ?f10 G ?f2 ?f2 ?f18 ?f19 Z N" draw:mirror-horizontal="true">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113"/>
        </draw:custom-shape>
        <draw:custom-shape draw:style-name="gr98" svg:width="1.609cm" svg:height="1.719cm" svg:x="48.38cm" svg:y="13.43cm">
          <draw:enhanced-geometry svg:viewBox="0 0 0 0" draw:type="ooxml-rightArrow" draw:text-areas="?f12 ?f8 ?f13 ?f9" draw:modifiers="50000 50000 " draw:enhanced-path="M 0 ?f8 L ?f5 ?f8 ?f5 0 ?f14 ?f7 ?f5 ?f13 ?f5 ?f9 0 ?f9 Z N">
            <draw:equation draw:name="f0" draw:formula="min(logwidth,logheight)"/>
            <draw:equation draw:name="f1" draw:formula="100000*logwidth/?f0 "/>
            <draw:equation draw:name="f2" draw:formula="if(0-$0 ,0,if(100000-$0 ,$0 ,100000))"/>
            <draw:equation draw:name="f3" draw:formula="if(0-$1 ,0,if(?f1 -$1 ,$1 ,?f1 ))"/>
            <draw:equation draw:name="f4" draw:formula="?f0 *?f3 /100000"/>
            <draw:equation draw:name="f5" draw:formula="logwidth+0-?f4 "/>
            <draw:equation draw:name="f6" draw:formula="logheight*?f2 /200000"/>
            <draw:equation draw:name="f7" draw:formula="logheight/2"/>
            <draw:equation draw:name="f8" draw:formula="?f7 +0-?f6 "/>
            <draw:equation draw:name="f9" draw:formula="?f7 +?f6 -0"/>
            <draw:equation draw:name="f10" draw:formula="logheight/2"/>
            <draw:equation draw:name="f11" draw:formula="?f8 *?f4 /?f10 "/>
            <draw:equation draw:name="f12" draw:formula="?f5 +?f11 -0"/>
            <draw:equation draw:name="f13" draw:formula="logheight"/>
            <draw:equation draw:name="f14" draw:formula="logwidth"/>
            <draw:handle draw:handle-position="0 ?f8" draw:handle-range-y-maximum="100000" draw:handle-range-y-minimum="0"/>
            <draw:handle draw:handle-position="?f5 0" draw:handle-range-x-maximum="?f1" draw:handle-range-x-minimum="0"/>
          </draw:enhanced-geometry>
          <text:p text:style-name="P114"/>
        </draw:custom-shape>
        <presentation:notes draw:style-name="dp21">
          <draw:frame draw:layer="layout" presentation:style-name="pr14" presentation:class="outline" presentation:placeholder="true" svg:width="16.8cm" svg:height="13.36cm" svg:x="2.1cm" svg:y="14.11cm">
            <draw:text-box fo:min-height="13.36cm">
              <text:p text:style-name="P115"><text:span text:style-name="T44">This slides features a “before/after” arrangement. This slide is useful when showing the beginning state and the end state of a process. If you have information that fits this, follow the suggested layout.</text:span></text:p>
            </draw:text-box>
          </draw:frame>
        </presentation:notes>
      </draw:page>
      <draw:page draw:name="page3" draw:style-name="dp22" draw:master-page-name="_" presentation:presentation-page-layout-name="AL1">
        <draw:frame draw:name="TextBox 3" draw:style-name="gr99" svg:width="26.37cm" svg:height="2.148cm" svg:x="12.13cm" svg:y="12.96cm">
          <draw:text-box fo:min-height="2.148cm">
            <text:p text:style-name="P116"><text:span text:style-name="T45">QUESTIONS</text:span></text:p>
          </draw:text-box>
        </draw:frame>
        <draw:ellipse draw:style-name="gr100" svg:width="15.45cm" svg:height="15.45cm" svg:x="2.645cm" svg:y="-6.137cm">
          <text:p text:style-name="P117"/>
        </draw:ellipse>
        <draw:ellipse draw:style-name="gr101" svg:width="24.34cm" svg:height="24.34cm" svg:x="29.05cm" svg:y="15.54cm">
          <text:p text:style-name="P118"/>
        </draw:ellipse>
        <draw:custom-shape draw:style-name="gr102" svg:width="3.464cm" svg:height="6.192cm" svg:x="-0.02448cm" svg:y="11.19cm">
          <draw:enhanced-geometry svg:viewBox="0 0 0 0" draw:type="ooxml-roundRect" draw:text-areas="?f5 ?f5 ?f6 ?f7" draw:modifiers="16667 " draw: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119"/>
        </draw:custom-shape>
        <draw:custom-shape draw:style-name="gr103" svg:width="1.609cm" svg:height="1.719cm" svg:x="0.6302cm" svg:y="13.43cm">
          <draw:enhanced-geometry svg:viewBox="0 0 0 0" draw:type="ooxml-rightArrow" draw:text-areas="?f12 ?f8 ?f13 ?f9" draw:modifiers="50000 50000 " draw:enhanced-path="M 0 ?f8 L ?f5 ?f8 ?f5 0 ?f14 ?f7 ?f5 ?f13 ?f5 ?f9 0 ?f9 Z N" draw:mirror-horizontal="true">
            <draw:equation draw:name="f0" draw:formula="min(logwidth,logheight)"/>
            <draw:equation draw:name="f1" draw:formula="100000*logwidth/?f0 "/>
            <draw:equation draw:name="f2" draw:formula="if(0-$0 ,0,if(100000-$0 ,$0 ,100000))"/>
            <draw:equation draw:name="f3" draw:formula="if(0-$1 ,0,if(?f1 -$1 ,$1 ,?f1 ))"/>
            <draw:equation draw:name="f4" draw:formula="?f0 *?f3 /100000"/>
            <draw:equation draw:name="f5" draw:formula="logwidth+0-?f4 "/>
            <draw:equation draw:name="f6" draw:formula="logheight*?f2 /200000"/>
            <draw:equation draw:name="f7" draw:formula="logheight/2"/>
            <draw:equation draw:name="f8" draw:formula="?f7 +0-?f6 "/>
            <draw:equation draw:name="f9" draw:formula="?f7 +?f6 -0"/>
            <draw:equation draw:name="f10" draw:formula="logheight/2"/>
            <draw:equation draw:name="f11" draw:formula="?f8 *?f4 /?f10 "/>
            <draw:equation draw:name="f12" draw:formula="?f5 +?f11 -0"/>
            <draw:equation draw:name="f13" draw:formula="logheight"/>
            <draw:equation draw:name="f14" draw:formula="logwidth"/>
            <draw:handle draw:handle-position="0 ?f8" draw:handle-range-y-maximum="100000" draw:handle-range-y-minimum="0"/>
            <draw:handle draw:handle-position="?f5 0" draw:handle-range-x-maximum="?f1" draw:handle-range-x-minimum="0"/>
          </draw:enhanced-geometry>
          <text:p text:style-name="P120"/>
        </draw:custom-shape>
        <draw:custom-shape draw:style-name="gr104" svg:width="3.464cm" svg:height="6.192cm" svg:x="47.32cm" svg:y="11.19cm">
          <draw:enhanced-geometry svg:viewBox="0 0 0 0" draw:type="ooxml-roundRect" draw:text-areas="?f5 ?f5 ?f6 ?f7" draw:modifiers="16667 " draw:enhanced-path="M 0 ?f2 G ?f2 ?f2 ?f12 ?f13 L ?f3 0 G ?f2 ?f2 ?f14 ?f15 L ?f11 ?f4 G ?f2 ?f2 ?f16 ?f17 L ?f2 ?f10 G ?f2 ?f2 ?f18 ?f19 Z N" draw:mirror-horizontal="true">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121"/>
        </draw:custom-shape>
        <draw:custom-shape draw:style-name="gr105" svg:width="1.609cm" svg:height="1.719cm" svg:x="48.38cm" svg:y="13.43cm">
          <draw:enhanced-geometry svg:viewBox="0 0 0 0" draw:type="ooxml-rightArrow" draw:text-areas="?f12 ?f8 ?f13 ?f9" draw:modifiers="50000 50000 " draw:enhanced-path="M 0 ?f8 L ?f5 ?f8 ?f5 0 ?f14 ?f7 ?f5 ?f13 ?f5 ?f9 0 ?f9 Z N">
            <draw:equation draw:name="f0" draw:formula="min(logwidth,logheight)"/>
            <draw:equation draw:name="f1" draw:formula="100000*logwidth/?f0 "/>
            <draw:equation draw:name="f2" draw:formula="if(0-$0 ,0,if(100000-$0 ,$0 ,100000))"/>
            <draw:equation draw:name="f3" draw:formula="if(0-$1 ,0,if(?f1 -$1 ,$1 ,?f1 ))"/>
            <draw:equation draw:name="f4" draw:formula="?f0 *?f3 /100000"/>
            <draw:equation draw:name="f5" draw:formula="logwidth+0-?f4 "/>
            <draw:equation draw:name="f6" draw:formula="logheight*?f2 /200000"/>
            <draw:equation draw:name="f7" draw:formula="logheight/2"/>
            <draw:equation draw:name="f8" draw:formula="?f7 +0-?f6 "/>
            <draw:equation draw:name="f9" draw:formula="?f7 +?f6 -0"/>
            <draw:equation draw:name="f10" draw:formula="logheight/2"/>
            <draw:equation draw:name="f11" draw:formula="?f8 *?f4 /?f10 "/>
            <draw:equation draw:name="f12" draw:formula="?f5 +?f11 -0"/>
            <draw:equation draw:name="f13" draw:formula="logheight"/>
            <draw:equation draw:name="f14" draw:formula="logwidth"/>
            <draw:handle draw:handle-position="0 ?f8" draw:handle-range-y-maximum="100000" draw:handle-range-y-minimum="0"/>
            <draw:handle draw:handle-position="?f5 0" draw:handle-range-x-maximum="?f1" draw:handle-range-x-minimum="0"/>
          </draw:enhanced-geometry>
          <text:p text:style-name="P122"/>
        </draw:custom-shape>
        <presentation:notes draw:style-name="dp23">
          <draw:frame draw:layer="layout" presentation:style-name="pr15" presentation:class="outline" presentation:placeholder="true" svg:width="16.8cm" svg:height="13.36cm" svg:x="2.1cm" svg:y="14.11cm">
            <draw:text-box fo:min-height="13.36cm">
              <text:p text:style-name="P123"><text:span text:style-name="T46">If there is time, feature a section in your talk where you take questions from the audience. Inform the teams in advance if this is necessary for your talk.</text:span></text:p>
            </draw:text-box>
          </draw:frame>
        </presentation:notes>
      </draw:page>
      <draw:page draw:name="page4" draw:style-name="dp24" draw:master-page-name="_" presentation:presentation-page-layout-name="AL1">
        <draw:ellipse draw:style-name="gr106" svg:width="15.45cm" svg:height="15.45cm" svg:x="3.228cm" svg:y="-3.546cm">
          <text:p text:style-name="P124"/>
        </draw:ellipse>
        <draw:ellipse draw:style-name="gr107" svg:width="24.34cm" svg:height="24.34cm" svg:x="29.71cm" svg:y="15.5cm">
          <text:p text:style-name="P125"/>
        </draw:ellipse>
        <draw:frame draw:name="TextBox 4" draw:style-name="gr108" svg:width="22.59cm" svg:height="2.148cm" svg:x="14.75cm" svg:y="12.56cm">
          <draw:text-box fo:min-height="2.148cm">
            <text:p text:style-name="P126"><text:span text:style-name="T47">Thank </text:span><text:span text:style-name="T48">You</text:span></text:p>
          </draw:text-box>
        </draw:frame>
        <draw:custom-shape draw:name="Freeform 7" draw:style-name="gr109" svg:width="6.511cm" svg:height="3.608cm" svg:x="41.04cm" svg:y="23.42cm">
          <draw:enhanced-geometry svg:viewBox="0 0 2344320 1299082" draw:type="ooxml-non-primitive" drawooo:sub-view-size="2344320 1299082" draw:text-areas="0 0 r b" draw:enhanced-path="M 0 0 L 2344320 0 2344320 1299081 0 1299081 0 0 Z N "/>
          <text:p text:style-name="P127"/>
        </draw:custom-shape>
        <draw:frame draw:name="TextBox 4" draw:style-name="gr110" svg:width="18.33cm" svg:height="3.133cm" svg:x="3.228cm" svg:y="20.28cm">
          <draw:text-box fo:min-height="3.133cm">
            <text:p text:style-name="P128"><text:span text:style-name="T49">Additional links or information</text:span></text:p>
          </draw:text-box>
        </draw:frame>
        <draw:custom-shape draw:style-name="gr111" svg:width="3.464cm" svg:height="6.192cm" svg:x="-0.02448cm" svg:y="11.19cm">
          <draw:enhanced-geometry svg:viewBox="0 0 0 0" draw:type="ooxml-roundRect" draw:text-areas="?f5 ?f5 ?f6 ?f7" draw:modifiers="16667 " draw:enhanced-path="M 0 ?f2 G ?f2 ?f2 ?f12 ?f13 L ?f3 0 G ?f2 ?f2 ?f14 ?f15 L ?f11 ?f4 G ?f2 ?f2 ?f16 ?f17 L ?f2 ?f10 G ?f2 ?f2 ?f18 ?f19 Z N">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129"/>
        </draw:custom-shape>
        <draw:custom-shape draw:style-name="gr112" svg:width="1.609cm" svg:height="1.719cm" svg:x="0.6302cm" svg:y="13.43cm">
          <draw:enhanced-geometry svg:viewBox="0 0 0 0" draw:type="ooxml-rightArrow" draw:text-areas="?f12 ?f8 ?f13 ?f9" draw:modifiers="50000 50000 " draw:enhanced-path="M 0 ?f8 L ?f5 ?f8 ?f5 0 ?f14 ?f7 ?f5 ?f13 ?f5 ?f9 0 ?f9 Z N" draw:mirror-horizontal="true">
            <draw:equation draw:name="f0" draw:formula="min(logwidth,logheight)"/>
            <draw:equation draw:name="f1" draw:formula="100000*logwidth/?f0 "/>
            <draw:equation draw:name="f2" draw:formula="if(0-$0 ,0,if(100000-$0 ,$0 ,100000))"/>
            <draw:equation draw:name="f3" draw:formula="if(0-$1 ,0,if(?f1 -$1 ,$1 ,?f1 ))"/>
            <draw:equation draw:name="f4" draw:formula="?f0 *?f3 /100000"/>
            <draw:equation draw:name="f5" draw:formula="logwidth+0-?f4 "/>
            <draw:equation draw:name="f6" draw:formula="logheight*?f2 /200000"/>
            <draw:equation draw:name="f7" draw:formula="logheight/2"/>
            <draw:equation draw:name="f8" draw:formula="?f7 +0-?f6 "/>
            <draw:equation draw:name="f9" draw:formula="?f7 +?f6 -0"/>
            <draw:equation draw:name="f10" draw:formula="logheight/2"/>
            <draw:equation draw:name="f11" draw:formula="?f8 *?f4 /?f10 "/>
            <draw:equation draw:name="f12" draw:formula="?f5 +?f11 -0"/>
            <draw:equation draw:name="f13" draw:formula="logheight"/>
            <draw:equation draw:name="f14" draw:formula="logwidth"/>
            <draw:handle draw:handle-position="0 ?f8" draw:handle-range-y-maximum="100000" draw:handle-range-y-minimum="0"/>
            <draw:handle draw:handle-position="?f5 0" draw:handle-range-x-maximum="?f1" draw:handle-range-x-minimum="0"/>
          </draw:enhanced-geometry>
          <text:p text:style-name="P130"/>
        </draw:custom-shape>
        <draw:custom-shape draw:style-name="gr113" svg:width="3.464cm" svg:height="6.192cm" svg:x="47.32cm" svg:y="11.19cm">
          <draw:enhanced-geometry svg:viewBox="0 0 0 0" draw:type="ooxml-roundRect" draw:text-areas="?f5 ?f5 ?f6 ?f7" draw:modifiers="16667 " draw:enhanced-path="M 0 ?f2 G ?f2 ?f2 ?f12 ?f13 L ?f3 0 G ?f2 ?f2 ?f14 ?f15 L ?f11 ?f4 G ?f2 ?f2 ?f16 ?f17 L ?f2 ?f10 G ?f2 ?f2 ?f18 ?f19 Z N" draw:mirror-horizontal="true">
            <draw:equation draw:name="f0" draw:formula="if(0-$0 ,0,if(50000-$0 ,$0 ,50000))"/>
            <draw:equation draw:name="f1" draw:formula="min(logwidth,logheight)"/>
            <draw:equation draw:name="f2" draw:formula="?f1 *?f0 /100000"/>
            <draw:equation draw:name="f3" draw:formula="logwidth+0-?f2 "/>
            <draw:equation draw:name="f4" draw:formula="logheight+0-?f2 "/>
            <draw:equation draw:name="f5" draw:formula="?f2 *29289/100000"/>
            <draw:equation draw:name="f6" draw:formula="logwidth+0-?f5 "/>
            <draw:equation draw:name="f7" draw:formula="logheight+0-?f5 "/>
            <draw:equation draw:name="f8" draw:formula="logwidth/2"/>
            <draw:equation draw:name="f9" draw:formula="logheight/2"/>
            <draw:equation draw:name="f10" draw:formula="logheight"/>
            <draw:equation draw:name="f11" draw:formula="logwidth"/>
            <draw:equation draw:name="f12" draw:formula="(10800000)/60000.0"/>
            <draw:equation draw:name="f13" draw:formula="(5400000)/60000.0"/>
            <draw:equation draw:name="f14" draw:formula="(16200000)/60000.0"/>
            <draw:equation draw:name="f15" draw:formula="(5400000)/60000.0"/>
            <draw:equation draw:name="f16" draw:formula="(0)/60000.0"/>
            <draw:equation draw:name="f17" draw:formula="(5400000)/60000.0"/>
            <draw:equation draw:name="f18" draw:formula="(5400000)/60000.0"/>
            <draw:equation draw:name="f19" draw:formula="(5400000)/60000.0"/>
            <draw:handle draw:handle-position="?f2 0" draw:handle-range-x-maximum="50000" draw:handle-range-x-minimum="0"/>
          </draw:enhanced-geometry>
          <text:p text:style-name="P131"/>
        </draw:custom-shape>
        <draw:custom-shape draw:style-name="gr114" svg:width="1.609cm" svg:height="1.719cm" svg:x="48.38cm" svg:y="13.43cm">
          <draw:enhanced-geometry svg:viewBox="0 0 0 0" draw:type="ooxml-rightArrow" draw:text-areas="?f12 ?f8 ?f13 ?f9" draw:modifiers="50000 50000 " draw:enhanced-path="M 0 ?f8 L ?f5 ?f8 ?f5 0 ?f14 ?f7 ?f5 ?f13 ?f5 ?f9 0 ?f9 Z N">
            <draw:equation draw:name="f0" draw:formula="min(logwidth,logheight)"/>
            <draw:equation draw:name="f1" draw:formula="100000*logwidth/?f0 "/>
            <draw:equation draw:name="f2" draw:formula="if(0-$0 ,0,if(100000-$0 ,$0 ,100000))"/>
            <draw:equation draw:name="f3" draw:formula="if(0-$1 ,0,if(?f1 -$1 ,$1 ,?f1 ))"/>
            <draw:equation draw:name="f4" draw:formula="?f0 *?f3 /100000"/>
            <draw:equation draw:name="f5" draw:formula="logwidth+0-?f4 "/>
            <draw:equation draw:name="f6" draw:formula="logheight*?f2 /200000"/>
            <draw:equation draw:name="f7" draw:formula="logheight/2"/>
            <draw:equation draw:name="f8" draw:formula="?f7 +0-?f6 "/>
            <draw:equation draw:name="f9" draw:formula="?f7 +?f6 -0"/>
            <draw:equation draw:name="f10" draw:formula="logheight/2"/>
            <draw:equation draw:name="f11" draw:formula="?f8 *?f4 /?f10 "/>
            <draw:equation draw:name="f12" draw:formula="?f5 +?f11 -0"/>
            <draw:equation draw:name="f13" draw:formula="logheight"/>
            <draw:equation draw:name="f14" draw:formula="logwidth"/>
            <draw:handle draw:handle-position="0 ?f8" draw:handle-range-y-maximum="100000" draw:handle-range-y-minimum="0"/>
            <draw:handle draw:handle-position="?f5 0" draw:handle-range-x-maximum="?f1" draw:handle-range-x-minimum="0"/>
          </draw:enhanced-geometry>
          <text:p text:style-name="P132"/>
        </draw:custom-shape>
      </draw:pag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smil="urn:oasis:names:tc:opendocument:xmlns:smil-compatible:1.0" xmlns:anim="urn:oasis:names:tc:opendocument:xmlns:animation:1.0" xmlns:officeooo="http://openoffice.org/2009/office" xmlns:textooo="http://openoffice.org/2013/office" xmlns:tableooo="http://openoffice.org/2009/table" xmlns:drawooo="http://openoffice.org/2010/draw" xmlns:chartooo="http://openoffice.org/2010/chart" xmlns:calcext="urn:org:documentfoundation:names:experimental:calc:xmlns:calcext:1.0" xmlns:field="urn:openoffice:names:experimental:ooo-ms-interop:xmlns:field:1.0" xmlns:formx="urn:openoffice:names:experimental:ooxml-odf-interop:xmlns:form:1.0" xmlns:loext="urn:org:documentfoundation:names:experimental:office:xmlns:loext:1.0" xmlns:css3t="http://www.w3.org/TR/css3-text/" office:version="1.2">
  <office:font-face-decls/>
  <office:styles>
    <style:default-style style:family="graphic">
      <style:text-properties/>
      <style:paragraph-properties/>
    </style:default-style>
    <style:default-style style:family="paragraph">
      <style:paragraph-properties/>
    </style:default-style>
    <style:default-style style:family="text">
      <style:text-properties/>
    </style:default-style>
    <style:default-style style:family="table">
      <style:table-properties table:border-model="collapsing"/>
    </style:default-style>
    <style:default-style style:family="table-row">
      <style:table-row-properties fo:keep-together="auto"/>
    </style:default-style>
    <draw:fill-image draw:name="FillImage1" draw:display_name="UserFillImage1" xlink:href="Pictures/image1.png" xlink:type="simple" xlink:show="embed" xlink:actuate="onLoad"/>
    <draw:fill-image draw:name="FillImage2" draw:display_name="UserFillImage2" xlink:href="Pictures/image2.png" xlink:type="simple" xlink:show="embed" xlink:actuate="onLoad"/>
    <style:presentation-page-layout style:name="AL1"/>
    <style:style style:family="graphic" style:name="Frame">
      <style:text-properties/>
      <style:graphic-properties/>
    </style:style>
    <text:list-style style:name="L1"/>
  </office:styles>
  <office:automatic-styles>
    <style:page-layout style:name="Mpm1">
      <style:page-layout-properties fo:page-width="50.8cm" fo:page-height="28.57cm"/>
    </style:page-layout>
    <style:page-layout style:name="Mpm2">
      <style:page-layout-properties fo:page-width="50.8cm" fo:page-height="28.57cm"/>
    </style:page-layout>
    <style:style style:family="drawing-page" style:name="dp1">
      <style:drawing-page-properties draw:fill-color="#FFFFFF" draw:fill="solid"/>
    </style:style>
    <style:style style:family="drawing-page" style:name="dp2">
      <style:drawing-page-properties/>
    </style:style>
    <style:style style:family="presentation" style:name="pr1">
      <style:graphic-properties draw:fill="none" draw:auto-grow-height="false" draw:auto-grow-width="false" draw:stroke="none" style:wrap="run-through" fo:background-color="transparent"/>
    </style:style>
    <style:style style:family="paragraph" style:name="P1">
      <style:text-properties/>
      <style:paragraph-properties/>
    </style:style>
    <style:style style:family="presentation" style:name="pr2">
      <style:graphic-properties draw:fill="none" draw:auto-grow-height="false" draw:auto-grow-width="false" draw:stroke="none" style:wrap="run-through" fo:background-color="transparent"/>
    </style:style>
    <style:style style:family="paragraph" style:name="P2">
      <style:text-properties/>
      <style:paragraph-properties/>
    </style:style>
    <style:style style:family="presentation" style:name="pr3">
      <style:graphic-properties draw:fill="none" draw:auto-grow-height="false" draw:auto-grow-width="false" draw:stroke="none" style:wrap="run-through" fo:background-color="transparent"/>
    </style:style>
    <style:style style:family="paragraph" style:name="P3">
      <style:text-properties/>
      <style:paragraph-properties/>
    </style:style>
    <style:style style:family="text" style:name="T1">
      <style:text-properties/>
    </style:style>
    <style:style style:family="presentation" style:name="pr4">
      <style:graphic-properties draw:fill="none" draw:textarea-vertical-align="bottom" draw:auto-grow-height="false" draw:auto-grow-width="false" draw:stroke="none" style:wrap="run-through" fo:background-color="transparent"/>
    </style:style>
    <style:style style:family="paragraph" style:name="P4">
      <style:text-properties/>
      <style:paragraph-properties/>
    </style:style>
    <style:style style:family="presentation" style:name="pr5">
      <style:graphic-properties draw:fill="none" draw:textarea-vertical-align="bottom" draw:auto-grow-height="false" draw:auto-grow-width="false" draw:stroke="none" style:wrap="run-through" fo:background-color="transparent"/>
    </style:style>
    <style:style style:family="paragraph" style:name="P5">
      <style:text-properties/>
      <style:paragraph-properties/>
    </style:style>
    <style:style style:family="text" style:name="T2">
      <style:text-properties/>
    </style:style>
    <style:style style:family="drawing-page" style:name="dp3">
      <style:drawing-page-properties/>
    </style:style>
  </office:automatic-styles>
  <office:master-styles>
    <draw:layer-set>
      <draw:layer draw:name="layout"/>
      <draw:layer draw:name="background"/>
      <draw:layer draw:name="backgroundobjects"/>
      <draw:layer draw:name="controls"/>
      <draw:layer draw:name="measurelines"/>
    </draw:layer-set>
    <style:master-page style:name="_" style:page-layout-name="Mpm1" draw:style-name="dp1">
      <presentation:notes draw:style-name="dp2" style:page-layout-name="Mpm2">
        <draw:frame draw:layer="backgroundobjects" presentation:style-name="pr1" presentation:class="notes" presentation:placeholder="false" presentation:user-transformed="true" svg:width="16.8cm" svg:height="13.36cm" svg:x="2.1cm" svg:y="14.11cm">
          <draw:text-box fo:min-height="13.36cm">
            <text:p text:style-name="P1"/>
          </draw:text-box>
        </draw:frame>
        <draw:frame draw:layer="backgroundobjects" presentation:style-name="pr2" presentation:class="header" presentation:placeholder="false" presentation:user-transformed="true" svg:width="9.113cm" svg:height="1.484cm" svg:x="0cm" svg:y="0cm">
          <draw:text-box fo:min-height="1.484cm">
            <text:p text:style-name="P2"/>
          </draw:text-box>
        </draw:frame>
        <draw:frame draw:layer="backgroundobjects" presentation:style-name="pr3" presentation:class="date-time" presentation:placeholder="false" presentation:user-transformed="true" svg:width="9.113cm" svg:height="1.484cm" svg:x="11.89cm" svg:y="0cm">
          <draw:text-box fo:min-height="1.484cm">
            <text:p text:style-name="P3"><text:span text:style-name="T1"><text:date/></text:span></text:p>
          </draw:text-box>
        </draw:frame>
        <draw:frame draw:layer="backgroundobjects" presentation:style-name="pr4" presentation:class="footer" presentation:placeholder="false" presentation:user-transformed="true" svg:width="9.113cm" svg:height="1.484cm" svg:x="0cm" svg:y="28.21cm">
          <draw:text-box fo:min-height="1.484cm">
            <text:p text:style-name="P4"/>
          </draw:text-box>
        </draw:frame>
        <draw:frame draw:layer="backgroundobjects" presentation:style-name="pr5" presentation:class="page-number" presentation:placeholder="false" presentation:user-transformed="true" svg:width="9.113cm" svg:height="1.484cm" svg:x="11.89cm" svg:y="28.21cm">
          <draw:text-box fo:min-height="1.484cm">
            <text:p text:style-name="P5"><text:span text:style-name="T2"><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text="urn:oasis:names:tc:opendocument:xmlns:text:1.0" xmlns:grddl="http://www.w3.org/2003/g/data-view#" xmlns:presentation="urn:oasis:names:tc:opendocument:xmlns:presentation:1.0" xmlns:smil="urn:oasis:names:tc:opendocument:xmlns:smil-compatible:1.0" xmlns:anim="urn:oasis:names:tc:opendocument:xmlns:animation:1.0" xmlns:chartooo="http://openoffice.org/2010/chart" office:version="1.2">
  <office:meta>
    <meta:generator>ONLYOFFICE/7.0.0.6</meta:generator>
    <meta:initial-creator/>
    <meta:creation-date/>
    <meta:editing-cycles/>
    <meta:editing-duration/>
    <dc:date/>
    <dc:creator/>
    <meta:document-statistic/>
  </office:meta>
</office:document-meta>
</file>